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201000008F100000528CEA08B18447FF8FA.png" manifest:media-type="image/pn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Symbol" svg:font-family="Symbol" style:font-adornments="Normal" style:font-family-generic="roman" style:font-pitch="variable" style:font-charset="x-symbol"/>
    <style:font-face style:name="Lucida Sans" svg:font-family="'Lucida Sans'" style:font-family-generic="swiss"/>
    <style:font-face style:name="Aptos" svg:font-family="Aptos" style:font-family-generic="roman" style:font-pitch="variable"/>
    <style:font-face style:name="Aptos Display" svg:font-family="'Aptos Display'" style:font-family-generic="roman" style:font-pitch="variable"/>
    <style:font-face style:name="Arial" svg:font-family="Arial" style:font-family-generic="roman" style:font-pitch="variable"/>
    <style:font-face style:name="Courier" svg:font-family="Courier"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ptos1" svg:font-family="Aptos" style:font-family-generic="system" style:font-pitch="variable"/>
    <style:font-face style:name="Arial1" svg:font-family="Arial" style:font-family-generic="system" style:font-pitch="variable"/>
    <style:font-face style:name="Courier New" svg:font-family="'Courier New'" style:font-family-generic="system" style:font-pitch="variable"/>
    <style:font-face style:name="Lucida Sans1" svg:font-family="'Lucida Sans'"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Symbol1" svg:font-family="Symbol" style:font-family-generic="system" style:font-pitch="variable"/>
    <style:font-face style:name="Times New Roman1" svg:font-family="'Times New Roman'" style:font-family-generic="system" style:font-pitch="variable"/>
    <style:font-face style:name="Wingdings" svg:font-family="Wingdings" style:font-family-generic="system" style:font-pitch="variable"/>
  </office:font-face-decls>
  <office:automatic-styles>
    <style:style style:name="Tabla1" style:family="table">
      <style:table-properties style:width="16.51cm" fo:margin-top="0cm" fo:margin-bottom="0cm" table:align="center" style:writing-mode="lr-tb"/>
    </style:style>
    <style:style style:name="Tabla1.A" style:family="table-column">
      <style:table-column-properties style:column-width="3.302cm"/>
    </style:style>
    <style:style style:name="Tabla1.B" style:family="table-column">
      <style:table-column-properties style:column-width="5.84cm"/>
    </style:style>
    <style:style style:name="Tabla1.C" style:family="table-column">
      <style:table-column-properties style:column-width="7.368cm"/>
    </style:style>
    <style:style style:name="Tabla1.1" style:family="table-row">
      <style:table-row-properties fo:keep-together="auto"/>
    </style:style>
    <style:style style:name="Tabla1.A1" style:family="table-cell">
      <style:table-cell-properties fo:background-color="#1f4e79" fo:padding-left="0.265cm" fo:padding-right="0.265cm" fo:padding-top="0.212cm" fo:padding-bottom="0.212cm" fo:border="0.5pt solid #000000">
        <style:background-image/>
      </style:table-cell-properties>
    </style:style>
    <style:style style:name="Tabla1.A2" style:family="table-cell">
      <style:table-cell-properties fo:padding-left="0.176cm" fo:padding-right="0.176cm" fo:padding-top="0.141cm" fo:padding-bottom="0.141cm" fo:border="0.5pt solid #000000"/>
    </style:style>
    <style:style style:name="Tabla1.B2" style:family="table-cell">
      <style:table-cell-properties fo:padding-left="0.176cm" fo:padding-right="0.176cm" fo:padding-top="0.141cm" fo:padding-bottom="0.141cm" fo:border="0.5pt solid #000000"/>
    </style:style>
    <style:style style:name="Tabla1.C2" style:family="table-cell">
      <style:table-cell-properties fo:padding-left="0.176cm" fo:padding-right="0.176cm" fo:padding-top="0.141cm" fo:padding-bottom="0.141cm" fo:border="0.5pt solid #000000"/>
    </style:style>
    <style:style style:name="Tabla1.A3" style:family="table-cell">
      <style:table-cell-properties fo:padding-left="0.176cm" fo:padding-right="0.176cm" fo:padding-top="0.141cm" fo:padding-bottom="0.141cm" fo:border="0.5pt solid #000000"/>
    </style:style>
    <style:style style:name="Tabla1.B3" style:family="table-cell">
      <style:table-cell-properties fo:padding-left="0.176cm" fo:padding-right="0.176cm" fo:padding-top="0.141cm" fo:padding-bottom="0.141cm" fo:border="0.5pt solid #000000"/>
    </style:style>
    <style:style style:name="Tabla1.C3" style:family="table-cell">
      <style:table-cell-properties fo:padding-left="0.176cm" fo:padding-right="0.176cm" fo:padding-top="0.141cm" fo:padding-bottom="0.141cm" fo:border="0.5pt solid #000000"/>
    </style:style>
    <style:style style:name="Tabla1.A4" style:family="table-cell">
      <style:table-cell-properties fo:background-color="#f9fbfd" fo:padding-left="0.176cm" fo:padding-right="0.176cm" fo:padding-top="0.141cm" fo:padding-bottom="0.141cm" fo:border="0.5pt solid #000000">
        <style:background-image/>
      </style:table-cell-properties>
    </style:style>
    <style:style style:name="Tabla1.A6" style:family="table-cell">
      <style:table-cell-properties fo:padding-left="0.176cm" fo:padding-right="0.176cm" fo:padding-top="0.141cm" fo:padding-bottom="0.141cm" fo:border="0.5pt solid #000000"/>
    </style:style>
    <style:style style:name="Tabla1.B6" style:family="table-cell">
      <style:table-cell-properties fo:padding-left="0.176cm" fo:padding-right="0.176cm" fo:padding-top="0.141cm" fo:padding-bottom="0.141cm" fo:border="0.5pt solid #000000"/>
    </style:style>
    <style:style style:name="Tabla1.C6" style:family="table-cell">
      <style:table-cell-properties fo:padding-left="0.176cm" fo:padding-right="0.176cm" fo:padding-top="0.141cm" fo:padding-bottom="0.141cm" fo:border="0.5pt solid #000000"/>
    </style:style>
    <style:style style:name="Tabla1.A9" style:family="table-cell">
      <style:table-cell-properties fo:padding-left="0.176cm" fo:padding-right="0.176cm" fo:padding-top="0.141cm" fo:padding-bottom="0.141cm" fo:border="0.5pt solid #000000"/>
    </style:style>
    <style:style style:name="Tabla1.B9" style:family="table-cell">
      <style:table-cell-properties fo:padding-left="0.176cm" fo:padding-right="0.176cm" fo:padding-top="0.141cm" fo:padding-bottom="0.141cm" fo:border="0.5pt solid #000000"/>
    </style:style>
    <style:style style:name="Tabla1.C9" style:family="table-cell">
      <style:table-cell-properties fo:padding-left="0.176cm" fo:padding-right="0.176cm" fo:padding-top="0.141cm" fo:padding-bottom="0.141cm" fo:border="0.5pt solid #000000"/>
    </style:style>
    <style:style style:name="Tabla1.A10" style:family="table-cell">
      <style:table-cell-properties fo:padding-left="0.176cm" fo:padding-right="0.176cm" fo:padding-top="0.141cm" fo:padding-bottom="0.141cm" fo:border="0.5pt solid #000000"/>
    </style:style>
    <style:style style:name="Tabla1.B10" style:family="table-cell">
      <style:table-cell-properties fo:padding-left="0.176cm" fo:padding-right="0.176cm" fo:padding-top="0.141cm" fo:padding-bottom="0.141cm" fo:border="0.5pt solid #000000"/>
    </style:style>
    <style:style style:name="Tabla1.C10" style:family="table-cell">
      <style:table-cell-properties fo:padding-left="0.176cm" fo:padding-right="0.176cm" fo:padding-top="0.141cm" fo:padding-bottom="0.141cm" fo:border="0.5pt solid #000000"/>
    </style:style>
    <style:style style:name="Tabla1.A12" style:family="table-cell">
      <style:table-cell-properties fo:padding-left="0.176cm" fo:padding-right="0.176cm" fo:padding-top="0.141cm" fo:padding-bottom="0.141cm" fo:border="0.5pt solid #000000"/>
    </style:style>
    <style:style style:name="Tabla1.B12" style:family="table-cell">
      <style:table-cell-properties fo:padding-left="0.176cm" fo:padding-right="0.176cm" fo:padding-top="0.141cm" fo:padding-bottom="0.141cm" fo:border="0.5pt solid #000000"/>
    </style:style>
    <style:style style:name="Tabla1.C12" style:family="table-cell">
      <style:table-cell-properties fo:padding-left="0.176cm" fo:padding-right="0.176cm" fo:padding-top="0.141cm" fo:padding-bottom="0.141cm" fo:border="0.5pt solid #000000"/>
    </style:style>
    <style:style style:name="P1" style:family="paragraph" style:parent-style-name="Footer">
      <style:paragraph-properties fo:text-align="end" style:justify-single-word="false"/>
    </style:style>
    <style:style style:name="P2" style:family="paragraph" style:parent-style-name="List_20_Paragraph" style:list-style-name="WWNum33">
      <style:paragraph-properties fo:text-align="justify" style:justify-single-word="false"/>
    </style:style>
    <style:style style:name="P3" style:family="paragraph" style:parent-style-name="List_20_Paragraph">
      <style:text-properties style:font-name="Verdana" fo:font-weight="bold" style:font-weight-asian="bold" style:font-name-complex="Arial1"/>
    </style:style>
    <style:style style:name="P4" style:family="paragraph" style:parent-style-name="List_20_Paragraph">
      <style:paragraph-properties fo:text-align="justify" style:justify-single-word="false"/>
      <style:text-properties style:font-name="Verdana" fo:font-weight="bold" style:font-weight-asian="bold" style:font-name-complex="Arial1"/>
    </style:style>
    <style:style style:name="P5" style:family="paragraph" style:parent-style-name="List_20_Paragraph" style:list-style-name="WWNum33"/>
    <style:style style:name="P6" style:family="paragraph" style:parent-style-name="List_20_Paragraph" style:list-style-name="WWNum33">
      <style:paragraph-properties fo:text-align="justify" style:justify-single-word="false" fo:break-before="page"/>
    </style:style>
    <style:style style:name="P7" style:family="paragraph" style:parent-style-name="Standard">
      <style:paragraph-properties fo:text-align="end" style:justify-single-word="false"/>
    </style:style>
    <style:style style:name="P8" style:family="paragraph" style:parent-style-name="Standard">
      <style:paragraph-properties fo:text-align="justify" style:justify-single-word="false"/>
    </style:style>
    <style:style style:name="P9" style:family="paragraph" style:parent-style-name="Standard">
      <style:paragraph-properties fo:text-align="justify" style:justify-single-word="false"/>
      <style:text-properties style:font-name="Verdana" fo:font-weight="bold" style:font-weight-asian="bold" style:font-name-complex="Arial1" style:font-weight-complex="bold"/>
    </style:style>
    <style:style style:name="P10" style:family="paragraph" style:parent-style-name="Standard">
      <style:paragraph-properties fo:text-align="justify" style:justify-single-word="false"/>
      <style:text-properties style:font-name="Verdana" fo:font-weight="bold" style:font-weight-asian="bold" style:font-name-complex="Arial1"/>
    </style:style>
    <style:style style:name="P11" style:family="paragraph" style:parent-style-name="Standard">
      <style:text-properties style:font-name="Verdana" style:font-name-complex="Arial1"/>
    </style:style>
    <style:style style:name="P12" style:family="paragraph" style:parent-style-name="Standard">
      <style:paragraph-properties fo:text-align="justify" style:justify-single-word="false"/>
      <style:text-properties style:font-name="Verdana" style:font-name-complex="Arial1"/>
    </style:style>
    <style:style style:name="P13" style:family="paragraph" style:parent-style-name="Standard">
      <style:paragraph-properties fo:text-align="justify" style:justify-single-word="false"/>
      <style:text-properties style:font-name="Verdana" style:font-name-complex="Arial1" style:font-weight-complex="bold"/>
    </style:style>
    <style:style style:name="P14" style:family="paragraph" style:parent-style-name="Standard">
      <style:text-properties style:font-name="Verdana" style:text-underline-style="solid" style:text-underline-width="auto" style:text-underline-color="font-color" fo:font-weight="bold" style:font-weight-asian="bold" style:font-name-complex="Arial1" style:font-weight-complex="bold"/>
    </style:style>
    <style:style style:name="P15" style:family="paragraph" style:parent-style-name="Standard">
      <style:paragraph-properties fo:text-align="justify" style:justify-single-word="false"/>
      <style:text-properties style:font-name="Verdana" style:text-underline-style="solid" style:text-underline-width="auto" style:text-underline-color="font-color" style:font-name-complex="Arial1"/>
    </style:style>
    <style:style style:name="P16" style:family="paragraph" style:parent-style-name="Standard">
      <style:paragraph-properties fo:text-align="center" style:justify-single-word="false"/>
    </style:style>
    <style:style style:name="P17" style:family="paragraph" style:parent-style-name="Standard">
      <style:paragraph-properties fo:margin-top="0cm" fo:margin-bottom="0cm" style:contextual-spacing="false" fo:text-align="justify" style:justify-single-word="false"/>
    </style:style>
    <style:style style:name="P18" style:family="paragraph" style:parent-style-name="Standard">
      <style:paragraph-properties fo:margin-top="0cm" fo:margin-bottom="0cm" style:contextual-spacing="false" fo:text-align="justify" style:justify-single-word="false"/>
      <style:text-properties fo:font-size="10pt" fo:font-style="italic" style:font-size-asian="10pt" style:font-style-asian="italic"/>
    </style:style>
    <style:style style:name="P19" style:family="paragraph" style:parent-style-name="Standard">
      <style:paragraph-properties fo:margin-top="0cm" fo:margin-bottom="0cm" style:contextual-spacing="false" fo:text-align="center" style:justify-single-word="false" fo:orphans="0" fo:widows="0"/>
    </style:style>
    <style:style style:name="P20" style:family="paragraph" style:parent-style-name="Standard">
      <style:paragraph-properties fo:margin-top="0cm" fo:margin-bottom="0cm" style:contextual-spacing="false" fo:orphans="0" fo:widows="0"/>
    </style:style>
    <style:style style:name="P21" style:family="paragraph" style:parent-style-name="Standard">
      <style:paragraph-properties fo:margin-top="0cm" fo:margin-bottom="0cm" style:contextual-spacing="false" fo:orphans="0" fo:widows="0"/>
      <style:text-properties fo:color="#1f4e79" loext:opacity="100%" fo:font-size="9pt" fo:font-weight="bold" style:font-size-asian="9pt" style:font-weight-asian="bold"/>
    </style:style>
    <style:style style:name="P22" style:family="paragraph" style:parent-style-name="Standard">
      <style:paragraph-properties fo:margin-top="0cm" fo:margin-bottom="0cm" style:contextual-spacing="false" fo:orphans="0" fo:widows="0"/>
      <style:text-properties fo:font-size="8.5pt" style:font-size-asian="8.5pt"/>
    </style:style>
    <style:style style:name="P23" style:family="paragraph" style:parent-style-name="Standard">
      <style:paragraph-properties fo:margin-top="0cm" fo:margin-bottom="0cm" style:contextual-spacing="false" fo:orphans="0" fo:widows="0"/>
      <style:text-properties fo:color="#2f5496" loext:opacity="100%" fo:font-size="8.5pt" fo:font-weight="bold" style:font-size-asian="8.5pt" style:font-weight-asian="bold"/>
    </style:style>
    <style:style style:name="P24" style:family="paragraph" style:parent-style-name="Standard">
      <style:paragraph-properties fo:text-align="justify" style:justify-single-word="false" fo:break-before="page"/>
    </style:style>
    <style:style style:name="T1" style:family="text">
      <style:text-properties fo:font-weight="bold" style:font-weight-asian="bold"/>
    </style:style>
    <style:style style:name="T2" style:family="text">
      <style:text-properties style:font-name="Verdana"/>
    </style:style>
    <style:style style:name="T3" style:family="text">
      <style:text-properties style:font-name="Verdana" fo:font-weight="bold" style:font-weight-asian="bold"/>
    </style:style>
    <style:style style:name="T4" style:family="text">
      <style:text-properties style:font-name="Verdana" fo:font-weight="bold" style:font-weight-asian="bold" style:font-name-complex="Arial1"/>
    </style:style>
    <style:style style:name="T5" style:family="text">
      <style:text-properties style:font-name="Verdana" fo:font-weight="bold" style:font-weight-asian="bold" style:font-name-complex="Arial1" style:font-weight-complex="bold"/>
    </style:style>
    <style:style style:name="T6" style:family="text">
      <style:text-properties style:font-name="Verdana" style:font-name-complex="Arial1"/>
    </style:style>
    <style:style style:name="T7" style:family="text">
      <style:text-properties style:font-name="Verdana" style:text-underline-style="solid" style:text-underline-width="auto" style:text-underline-color="font-color" fo:font-weight="bold" style:font-weight-asian="bold" style:font-name-complex="Arial1"/>
    </style:style>
    <style:style style:name="T8" style:family="text">
      <style:text-properties style:font-name="Verdana" style:text-underline-style="solid" style:text-underline-width="auto" style:text-underline-color="font-color" fo:font-weight="bold" style:font-weight-asian="bold" style:font-name-complex="Arial1" style:font-weight-complex="bold"/>
    </style:style>
    <style:style style:name="T9" style:family="text">
      <style:text-properties style:font-name="Verdana" fo:font-style="italic" style:font-style-asian="italic" style:font-name-complex="Arial1"/>
    </style:style>
    <style:style style:name="T10" style:family="text">
      <style:text-properties fo:text-transform="uppercase" style:font-name="Verdana" style:font-name-complex="Arial1"/>
    </style:style>
    <style:style style:name="T11" style:family="text">
      <style:text-properties fo:color="#1f4e79" loext:opacity="100%" fo:font-size="10.5pt" fo:font-weight="bold" style:font-size-asian="10.5pt" style:font-weight-asian="bold"/>
    </style:style>
    <style:style style:name="T12" style:family="text">
      <style:text-properties fo:color="#1f4e79" loext:opacity="100%" fo:font-size="9pt" fo:font-weight="bold" style:font-size-asian="9pt" style:font-weight-asian="bold"/>
    </style:style>
    <style:style style:name="T13" style:family="text">
      <style:text-properties fo:font-size="10pt" fo:font-style="italic" style:font-size-asian="10pt" style:font-style-asian="italic"/>
    </style:style>
    <style:style style:name="T14" style:family="text">
      <style:text-properties fo:font-size="9pt" fo:font-style="italic" style:font-size-asian="9pt" style:font-style-asian="italic"/>
    </style:style>
    <style:style style:name="T15" style:family="text">
      <style:text-properties fo:color="#ffffff" loext:opacity="100%" fo:font-size="9.5pt" fo:font-weight="bold" style:font-size-asian="9.5pt" style:font-weight-asian="bold"/>
    </style:style>
    <style:style style:name="T16" style:family="text">
      <style:text-properties fo:font-size="8.5pt" style:font-size-asian="8.5pt"/>
    </style:style>
    <style:style style:name="T17" style:family="text">
      <style:text-properties style:font-name="Arial"/>
    </style:style>
    <style:style style:name="T18" style:family="text">
      <style:text-properties fo:color="#333333" loext:opacity="100%" style:font-name="Arial"/>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DIRECCIÓN GENERAL DE POLÍTICA ENERGÉTICA Y MINAS</text:p>
      <text:p text:style-name="P7"><text:a xlink:type="simple" xlink:href="mailto:bzn-gabinete_see@miteco.es" text:style-name="Internet_20_link" text:visited-style-name="Visited_20_Internet_20_Link"><text:span text:style-name="Internet_20_link">bzn-gabinete_see@miteco.es</text:span></text:a></text:p>
      <text:p text:style-name="P7">“Alegaciones_PRD CPD Sostenibilidad”</text:p>
      <text:p text:style-name="P8">Alegaciones que formula D. <text:span text:style-name="T1">……………………..</text:span>, con DNI <text:span text:style-name="T1">………………………</text:span> con domicilio en <text:span text:style-name="T1">…………………………….</text:span> y correo electrónico <text:span text:style-name="T1">…………...........</text:span></text:p>
      <text:p text:style-name="P9"/>
      <text:p text:style-name="P8"><text:span text:style-name="T5">PROYECTO:</text:span><text:span text:style-name="T6"> </text:span><text:span text:style-name="T10">Audiencia e información pública sobre el proyecto de Real Decreto por el que se regulan los requisitos de sostenibilidad energética, medioambiental y de resiliencia y soberanía digital aplicables a los centros de datos</text:span></text:p>
      <text:p text:style-name="P12"/>
      <text:p text:style-name="P17"><text:span text:style-name="T11">SÍNTESIS JURÍDICO-TÉCNICA:</text:span></text:p>
      <text:p text:style-name="P17"><text:span text:style-name="T11"><text:line-break/></text:span><text:span text:style-name="T13">El presente escrito de alegaciones representa la impugnación técnica y jurídica del Proyecto de Real Decreto de sostenibilidad de centros de datos, denunciando formalmente que su redactado perpetúa una burbuja especulativa de más de 12 GW de capacidad de acceso eléctrico —6 GW otorgados por REE y otros 6 GW por gestores en el ámbito de la distribución de energía eléctrica— que triplica la demanda de computación real máxima prevista para 2030 y secuestra el 22.3% de la punta de demanda nacional peninsular, detrayendo recursos de red indispensables para la electrificación y descarbonización sectorial mandatadas por el PNIEC 2023-2030. Frente a esta situación, el documento analiza y neutraliza tres vías de escape regulatorias críticas: en primer lugar, el bucle de elusión competencial de la Ley 5/2024 de Aragón, que permite a los promotores de centros de datos operar mediante líneas directas off-grid al margen de los controles y obligaciones estatales de sostenibilidad; en segundo lugar, el coladero ambiental que supone autorizar consumos de agua dulce planos y continuos en cuencas bajo estrés extremo (como la del Ebro) mediante el procedimiento de evaluación de impacto ambiental simplificada de la Ley 21/2013; y en tercer lugar, la ocupación caótica del suelo rústico derivada de exigir adicionalidad mediante contratos de compra (PPAs) con renovables de menos de 18 meses de antigüedad sin haber transpuesto previamente las Zonas de Aceleración de Renovables de la Directiva Europea DER III. </text:span></text:p>
      <text:p text:style-name="P18"/>
      <text:p text:style-name="P17"><text:span text:style-name="T13">Asimismo, el escrito denuncia el abuso de la expropiación forzosa para fines privados y lucrativos amparado bajo declaraciones autonómicas de interés general (PIGAs) que anulan la autonomía municipal, así como la omisión regulatoria del impacto acústico continuo, proponiendo una distancia mínima de amortiguamiento territorial (setback) de 500 metros respecto a cualquier suelo residencial o dotacional. </text:span></text:p>
      <text:p text:style-name="P18"/>
      <text:p text:style-name="P17"><text:span text:style-name="T13">Finalmente, el documento fundamenta jurídicamente una Cláusula de Integridad y Lucha contra la Corrupción basada por analogía en el Artículo 71 de la Ley 9/2017 de Contratos del Sector Público, diseñada para inhabilitar inmediatamente como fuentes de adicionalidad a aquellos desarrollos renovables asociados a PPAs cuyos promotores o matrices estén incursos en investigaciones penales o irregularidades administrativas graves, incorporando una Medida de Suspensión preventiva de 3 meses para que los operadores de los centros de datos puedan sustituir dichos activos viciados por fuentes renovables íntegras.</text:span></text:p>
      <text:p text:style-name="P24"><text:span text:style-name="T6">El abajo firmante, en el ejercicio de sus derechos de participación pública, presenta las siguientes </text:span><text:span text:style-name="T5">ALEGACIONES</text:span><text:span text:style-name="T6">:</text:span></text:p>
      <text:p text:style-name="P9"/>
      <text:list xml:id="list1738962954" text:style-name="WWNum33">
        <text:list-item>
          <text:p text:style-name="P2"><text:span text:style-name="T8">EL CONFLICTO INSALVABLE ENTRE LOS CENTROS DE DATOS Y LA ELECTRIFICACIÓN FÓSIL DEL PNIEC</text:span></text:p>
        </text:list-item>
      </text:list>
      <text:p text:style-name="P12"/>
      <text:p text:style-name="P8"><text:span text:style-name="T6">El </text:span><text:span text:style-name="T4">Plan Nacional Integrado de Energía y Clima</text:span><text:span text:style-name="T6"> (PNIEC 2023-2030), aprobado formalmente mediante el Real Decreto 986/2024, establece como </text:span><text:span text:style-name="T4">pilar fundamental</text:span><text:span text:style-name="T6"> de la </text:span><text:span text:style-name="T4">transición ecológica la electrificación sectorial activa de la economía</text:span><text:span text:style-name="T6"> para alcanzar una reducción neta del 32% en las emisiones de gases de efecto invernadero para 2030. Esta ambiciosa transformación energética se rige por el principio de 'eficiencia energética primero' y la electrificación sectorial (fijando una meta del 35% del consumo final de energía), entendiendo que el despliegue de 105 GW de potencia renovable adicional prevista tiene como fin principal y directo sustituir la combustión de combustibles fósiles en los sectores de alta huella de carbono como la industria pesada (PERTE de Descarbonización), el transporte y la climatización de edificios.</text:span></text:p>
      <text:p text:style-name="P8"><text:span text:style-name="T4">En contraste directo</text:span><text:span text:style-name="T6">, tal como reconoce el propio borrador del Real Decreto en sus apartados de justificación (así como en los puntos 256 y 584), </text:span><text:span text:style-name="T4">los consumos eléctricos de los centros de procesamiento de datos (CPDs) son esencialmente planos, continuos, rígidos e ininterrumpidos (funcionamiento 24/7), y carecen de flexibilidad intrínseca</text:span><text:span text:style-name="T6"> para adaptarse a la variabilidad de la generación eólica y solar. A diferencia de otros vectores del acoplamiento de sectores contemplados en el PNIEC, como el hidrógeno verde mediante electrolizadores (que cuentan con un objetivo nacional de 12 GW condicionado a una estricta adicionalidad y acoplamiento temporal según el Reglamento Delegado UE 2023/1184 para ofrecer flexibilidad al sistema), los centros de datos constituyen nuevas demandas eléctricas netamente adicionales que no sustituyen ninguna tecnología ni proceso emisor preexistente.</text:span></text:p>
      <text:p text:style-name="P8"><text:span text:style-name="T4">Desviar la generación renovable barata y la escasa capacidad física de red para alimentar estos nuevos consumos corporativos planos reduce drásticamente la energía limpia disponible</text:span><text:span text:style-name="T6"> para la electrificación real de la sociedad y la industria. Además, al tratarse de demandas rígidas no gestionables, bajo el funcionamiento de un mercado eléctrico marginalista, el incremento </text:span><text:soft-page-break/><text:span text:style-name="T6">de esta carga forzará el uso constante de gas natural en ciclos combinados como tecnología marginal de respaldo durante las horas nocturnas o de baja generación renovable variable. Esto </text:span><text:span text:style-name="T4">no solo elevará de forma directa el precio de la electricidad para todos los consumidores (familias e industria), sino que destruirá el incentivo económico para la descarbonización</text:span><text:span text:style-name="T6"> del tejido productivo y residencial preexistente.</text:span></text:p>
      <text:p text:style-name="P10"/>
      <text:list xml:id="list195605804825495" text:continue-numbering="true" text:style-name="WWNum33">
        <text:list-item>
          <text:p text:style-name="P2"><text:span text:style-name="T8">LA BURBUJA ESPECULATIVA EN EL ACCESO A REDES Y EL SECUESTRO DE LA INFRAESTRUCTURA DE TRANSPORTE</text:span></text:p>
        </text:list-item>
      </text:list>
      <text:p text:style-name="P4"/>
      <text:p text:style-name="P8"><text:span text:style-name="T6">La capacidad de las </text:span><text:span text:style-name="T4">redes de transporte y distribución eléctrica</text:span><text:span text:style-name="T6"> constituye un </text:span><text:span text:style-name="T4">bien público escaso regulado</text:span><text:span text:style-name="T6"> estatalmente. El borrador del Real Decreto desvela una situación de </text:span><text:span text:style-name="T4">extrema gravedad sistémica</text:span><text:span text:style-name="T6">: el gestor de la red de transporte (REE) </text:span><text:span text:style-name="T4">ha concedido a instalaciones de CPDs más de 6 GW de capacidad de acceso desde la aprobación del Real Decreto-ley 8/2023, a los que se añaden aproximadamente otros 6 GW de potencia concedida por los distribuidores autonómicos desde 2020</text:span><text:span text:style-name="T6">. En total, se han otorgado en España más de 12 GW de capacidad de acceso eléctrico a proyectos de centros de procesamiento de datos.</text:span></text:p>
      <text:p text:style-name="P8"><text:span text:style-name="T6">Esta </text:span><text:span text:style-name="T4">acumulación masiva </text:span><text:span text:style-name="T6">de permisos de acceso evidencia una </text:span><text:span text:style-name="T4">burbuja especulativa irracional </text:span><text:span text:style-name="T6">que no guarda ninguna correspondencia con la planificación y la demanda real del sector de computación. La Estrategia de Inteligencia Artificial 2024 de la Presidencia del Gobierno prevé una potencia de computación máxima instalada en España de 2.5 GW para 2030, equivalente a una demanda eléctrica real máxima de entre 3.5 y 4.0 GW en el escenario más ambicioso. Por consiguiente, </text:span><text:span text:style-name="T4">los accesos otorgados a los centros de datos triplican de largo la demanda real estimada a finales de la década</text:span><text:span text:style-name="T6">. Este acaparamiento indica que promotores y comercializadoras mantienen secuestrados nudos estratégicos del sistema mediante proyectos inmaduros mientras especulan con los derechos de acceso.</text:span></text:p>
      <text:p text:style-name="P8"><text:span text:style-name="T6">El dato demoledor es el siguiente: </text:span><text:span text:style-name="T4">los 12 GW de capacidad eléctrica concedidos especulativamente a los centros de datos equivalen a más de un 22.3% de la punta de demanda eléctrica simultánea de toda la península española prevista por el PNIEC para el año 2030</text:span><text:span text:style-name="T6"> (fijada oficialmente por Red </text:span><text:soft-page-break/><text:span text:style-name="T6">Eléctrica de España en 53.794 MW en el escenario adaptado). Asignar casi una cuarta parte de la capacidad de la red nacional a demandas planas adicionales secuestra y priva de red a la descarbonización de la industria real. Además, mantener bloqueada esta red impide conectar industrias descarbonizadoras viables y obliga a desviar las inversiones de la Planificación de la Red de Transporte 2025-2030 a costosos y redundantes refuerzos locales de red.</text:span></text:p>
      <text:p text:style-name="P12"/>
      <text:p text:style-name="P16"><draw:frame draw:style-name="fr1" draw:name="Picture 1" text:anchor-type="as-char" svg:width="15.24cm" svg:height="8.788cm" draw:z-index="0"><draw:image xlink:href="Pictures/10000201000008F100000528CEA08B18447FF8FA.png" xlink:type="simple" xlink:show="embed" xlink:actuate="onLoad" draw:mime-type="image/png"/></draw:frame></text:p>
      <text:p text:style-name="P16"><text:span text:style-name="T14">Figura 1: Comparativa de potencia y secuestro de red por la burbuja especulativa de los centros de datos frente a la planificación real 2030 de la Estrategia de IA y el PNIEC.</text:span></text:p>
      <text:p text:style-name="P12"/>
      <text:p text:style-name="P14"/>
      <text:list xml:id="list195605933731137" text:continue-numbering="true" text:style-name="WWNum33">
        <text:list-item>
          <text:p text:style-name="P6"><text:span text:style-name="T7">LA INTEGRACIÓN DE NUEVA POTENCIA RENOVABLE, EL OBJETIVO DE ALMACENAMIENTO (22,5 GW) Y LA PARADOJA DE LA CAPACIDAD DE RED DE ARAGÓN</text:span></text:p>
        </text:list-item>
      </text:list>
      <text:p text:style-name="P12"/>
      <text:p text:style-name="P8"><text:span text:style-name="T4">La integración renovable masiva en el PNIEC</text:span><text:span text:style-name="T6">: El cumplimiento del objetivo del 81% de generación renovable para 2030 (con 105 GW de nueva potencia instalada para un total de 160 GW) exige un cambio de paradigma hacia la variabilidad y la flexibilidad. La entrada masiva de generación variable no puede ser pasiva; requiere inercia síncrona y estabilidad, lo que REE garantiza manteniendo acoplados un mínimo síncrono de 3 grupos nucleares y 7 grupos de ciclo combinado de gas natural en el escenario 2030. Esto limita técnicamente la absorción incondicional de grandes consumos planos si no aportan flexibilidad al sistema.</text:span></text:p>
      <text:p text:style-name="P8"><text:span text:style-name="T4">La necesidad crítica de 22,5 GW de almacenamiento</text:span><text:span text:style-name="T6">: El PNIEC 2023-2030 eleva la previsión de almacenamiento hasta los 22,5 GW en 2030 (12,5 GW diario y semanal mediante baterías y sistemas detrás del contador, y 10 GW de almacenamiento estacional con hidroeléctricas reversibles o bombeo). El almacenamiento es indispensable para evitar vertidos técnicos, que REE estima en 21,7 TWh anuales (7,3% del producible renovable) para 2030. Fomentar consumos planos adicionales como los CPDs sin obligarles a instalar almacenamiento local detrás de su contador colisiona directamente con esta planificación, obligando a quemar gas como tecnología de respaldo marginal.</text:span></text:p>
      <text:p text:style-name="P8"><text:span text:style-name="T4">La paradoja de la capacidad de red en Aragón</text:span><text:span text:style-name="T6">: Aragón cuenta con extraordinarias fortalezas naturales de recurso eólico y solar, pero su red de transporte se encuentra al límite físico de saturación. El PNIEC define a Aragón como un corredor de tránsito energético internacional prioritario (proyectando el enlace Aragón - Pirineos Atlánticos con Francia para elevar la interconexión a 8.000 MW en 2035). Si la red local es acaparada por consumos planos adicionales de los CPDs (con 12 GW de permisos concedidos), se bloqueará la capacidad de evacuación de excedentes renovables hacia Europa y se restará red indispensable para los proyectos industriales reales del PERTE de Descarbonización Industrial.</text:span></text:p>
      <text:p text:style-name="P13"/>
      <text:list xml:id="list195606943980387" text:continue-numbering="true" text:style-name="WWNum33">
        <text:list-item>
          <text:p text:style-name="P2"><text:span text:style-name="T8">EL BUCLE DE ELUSIÓN AUTONÓMICA: LA LEY 5/2024 DE ARAGÓN COMO VÍA DE EVASIÓN DEL REAL DECRETO</text:span></text:p>
        </text:list-item>
      </text:list>
      <text:p text:style-name="P8"><text:soft-page-break/><text:span text:style-name="T6">La incorporación al ordenamiento jurídico de la </text:span><text:span text:style-name="T4">Ley 5/2024</text:span><text:span text:style-name="T6">, de 19 de diciembre, de </text:span><text:span text:style-name="T4">fomento de comunidades energéticas y autoconsumo industrial en Aragón</text:span><text:span text:style-name="T6">, introduce un </text:span><text:span text:style-name="T4">conflicto de competencias y un bucle de elusión normativa de extrema gravedad que el borrador del Real Decreto estatal ignora por completo</text:span><text:span text:style-name="T6">. El Artículo 4.3 y el Artículo 58 de la citada ley aragonesa amparan expresamente el</text:span><text:span text:style-name="T4"> derecho de productores y consumidores a construir y operar líneas directas de electricidad que discurran íntegramente por su territorio autonómico</text:span><text:span text:style-name="T6">.</text:span></text:p>
      <text:p text:style-name="P8"><text:span text:style-name="T6">La </text:span><text:span text:style-name="T4">colisión técnica y jurídica insalvable</text:span><text:span text:style-name="T6"> reside en el Artículo 60.3.a de la Ley aragonesa 5/2024, el cual estipula taxativamente que </text:span><text:span text:style-name="T9">“la autorización y la construcción de líneas directas no estarán supeditadas ni a una petición o denegación de acceso a la red por falta de capacidad”</text:span><text:span text:style-name="T6">. Sin embargo, </text:span><text:span text:style-name="T4">el borrador del Proyecto de Real Decreto estatal</text:span><text:span text:style-name="T6"> </text:span><text:span text:style-name="T4">supedita todos sus requisitos de sostenibilidad</text:span><text:span text:style-name="T6"> —incluyendo la adicionalidad de renovables (Art. 8), la correlación horaria (Art. 9), los límites de uso eficiente de agua (Art. 6) y los informes de ciberseguridad o soberanía digital (Art. 5)— </text:span><text:span text:style-name="T4">única y exclusivamente al otorgamiento de los permisos de acceso y conexión a las redes de transporte y distribución de energía eléctrica (regulados en los Artículos 2.1, 4 y 6 del borrador nacional).</text:span></text:p>
      <text:p text:style-name="P8"><text:span text:style-name="T6">Esta </text:span><text:span text:style-name="T4">descoordinación legislativa</text:span><text:span text:style-name="T6"> abre una vía de </text:span><text:span text:style-name="T4">evasión total de la norma nacional en Aragón</text:span><text:span text:style-name="T6">, el principal polo de atracción tecnológica de España. </text:span><text:span text:style-name="T4">Un promotor de centros de datos puede acogerse a la Ley aragonesa 5/2024 para construir un macroproyecto de CPD conectado de forma directa (“aislada” u off-grid) a un parque eólico o solar mediante una línea directa autorizada autonómicamente</text:span><text:span text:style-name="T6">. Al no solicitar permisos de acceso a la red de transporte estatal ni a la distribuidora, este CPD eludiría por completo los límites de eficiencia hídrica (el valor transitorio de WUE de 0.1 de la Disposición Transitoria Cuarta), las auditorías de soberanía digital del Artículo 5, las obligaciones de adicionalidad del Artículo 8 y las penalizaciones por incumplimiento de correlación horaria. </text:span><text:span text:style-name="T4">Esto burla por completo el espíritu de la norma nacional y presiona los limitados recursos hídricos y territoriales locales sin supervisión o control estatal</text:span><text:span text:style-name="T6">.</text:span></text:p>
      <text:p text:style-name="P15"/>
      <text:list xml:id="list195605915198590" text:continue-numbering="true" text:style-name="WWNum33">
        <text:list-item>
          <text:p text:style-name="P2"><text:soft-page-break/><text:span text:style-name="T8">LA INCOMPATIBILIDAD CON LA PLANIFICACIÓN HÍDRICA ANTE EL CAMBIO CLIMÁTICO Y LAS SEQUÍAS</text:span></text:p>
        </text:list-item>
      </text:list>
      <text:p text:style-name="P12"/>
      <text:p text:style-name="P8"><text:span text:style-name="T6">El PNIEC 2023-2030 </text:span><text:span text:style-name="T4">integra de forma vinculante los análisis y directrices del Plan Nacional de Adaptación al Cambio Climático (PNACC), advirtiendo de un aumento generalizado de las temperaturas y de una reducción severa y progresiva de los recursos hídricos en España</text:span><text:span text:style-name="T6">, lo que multiplicará la frecuencia y severidad de las sequías prolongadas. La resiliencia del sistema eléctrico nacional se apoya en que las tecnologías renovables (eólica y fotovoltaica) reducen drásticamente el consumo hídrico de la generación en comparación con las tecnologías térmicas convencionales.</text:span></text:p>
      <text:p text:style-name="P8"><text:span text:style-name="T6">La irrupción de gigavatios de demanda plana de CPDs que requieren </text:span><text:span text:style-name="T4">sistemas de refrigeración evaporativa (consumo de agua dulce directo) dinamita esta planificación de resiliencia hídrica nacional</text:span><text:span text:style-name="T6">. El límite transitorio de eficacia en el uso del agua (WUE) de 0.1 litros/kWh propuesto en el borrador del Real Decreto hasta agosto de 2027 es desproporcionadamente permisivo. De aplicarse sobre la burbuja acumulada de 12 GW de capacidad, implicaría consumos agregados de millones de metros cúbicos de agua dulce anuales, concentrados precisamente en los meses secos de verano y olas de calor, coincidiendo con los momentos de menor disponibilidad hídrica.</text:span></text:p>
      <text:p text:style-name="P8"><text:span text:style-name="T6">Este </text:span><text:span text:style-name="T4">consumo entra en conflicto directo con los Planes Hidrológicos de Cuenca</text:span><text:span text:style-name="T6"> de tercer ciclo y las prioridades de abastecimiento urbano y mantenimiento de caudales ecológicos contemplados en los Planes Especiales de Sequía (PES). </text:span><text:span text:style-name="T4">En situaciones de escasez severa, se forzará un conflicto de prioridades inaceptable entre el almacenamiento y computación de datos de corporaciones multinacionales</text:span><text:span text:style-name="T6"> y el suministro de agua garantizado a la población, el riego agrícola y la supervivencia ecológica de las cuencas áridas españolas (como la cuenca del Ebro en Aragón).</text:span></text:p>
      <text:p text:style-name="P12"/>
      <text:p text:style-name="P12"/>
      <text:p text:style-name="P12"/>
      <text:list xml:id="list195607610522267" text:continue-numbering="true" text:style-name="WWNum33">
        <text:list-item>
          <text:p text:style-name="P2"><text:span text:style-name="T8">LA IMPOSICIÓN DE ADICIONALIDAD SIN LAS “ZONAS DE ACELERACIÓN” EUROPEAS</text:span></text:p>
        </text:list-item>
      </text:list>
      <text:p text:style-name="P12"><text:soft-page-break/></text:p>
      <text:p text:style-name="P8"><text:span text:style-name="T6">El </text:span><text:span text:style-name="T4">Artículo 8</text:span><text:span text:style-name="T6"> del borrador de Real Decreto impone a los promotores de centros de datos la </text:span><text:span text:style-name="T4">obligación de acreditar la “adicionalidad”</text:span><text:span text:style-name="T6"> de su suministro eléctrico, </text:span><text:span text:style-name="T4">exigiendo que la energía provenga de contratos de compra a largo plazo (PPAs) con instalaciones renovables cuya antigüedad no sea superior a 18 meses</text:span><text:span text:style-name="T6">. Sin embargo, esta exigencia se introduce en un momento de </text:span><text:span text:style-name="T4">grave vacío de planificación territorial y ambiental</text:span><text:span text:style-name="T6">, tan a nivel nacional como autonómico.</text:span></text:p>
      <text:p text:style-name="P8"><text:span text:style-name="T4">La Directiva (UE) 2023/2413 (DER III)</text:span><text:span text:style-name="T6"> mandata a los Estados miembros la </text:span><text:span text:style-name="T4">designación obligatoria de “zonas de aceleración de renovables”</text:span><text:span text:style-name="T6"> (renewables acceleration areas), delimitadas cartográficamente según criterios de mínima sensibilidad ambiental, excluyendo hábitats protegidos y corredores ecológicos, para permitir una tramitación urgente y simplificada de proyectos renovables. Pese a ser una obligación comunitaria plenamente vigente, </text:span><text:span text:style-name="T4">el Estado español no ha completado el despliegue vinculante de estas zonas de aceleración en las distintas comunidades autónomas</text:span><text:span text:style-name="T6">.</text:span></text:p>
      <text:p text:style-name="P8"><text:span text:style-name="T4">Forzar por real decreto</text:span><text:span text:style-name="T6"> a las corporaciones tecnológicas a </text:span><text:span text:style-name="T4">buscar gigavatios</text:span><text:span text:style-name="T6"> de nueva potencia renovable “adicional” de forma inmediata </text:span><text:span text:style-name="T4">sin que existan estas zonas de aceleración legalmente delimitadas</text:span><text:span text:style-name="T6"> provocará una </text:span><text:span text:style-name="T4">ocupación caótica, desordenada y altamente conflictiva del suelo rústico y forestal</text:span><text:span text:style-name="T6">. Los promotores de renovables, espoleados por la urgencia de firmar PPAs con las tecnológicas, </text:span><text:span text:style-name="T4">presentarán proyectos de forma desorganizada en áreas de alta sensibilidad ambiental y biodiversidad</text:span><text:span text:style-name="T6">, incrementando la </text:span><text:span text:style-name="T4">degradación del territorio y vulnerando de forma directa el principio de “no pérdida neta de biodiversidad”</text:span><text:span text:style-name="T6"> impuesto por la Declaración Ambiental Estratégica (DAE) del propio PNIEC.</text:span></text:p>
      <text:p text:style-name="P9"/>
      <text:p text:style-name="P9"/>
      <text:p text:style-name="P9"/>
      <text:p text:style-name="P9"/>
      <text:list xml:id="list195607661040844" text:continue-numbering="true" text:style-name="WWNum33">
        <text:list-item>
          <text:p text:style-name="P2"><text:span text:style-name="T8">LA CLÁUSULA DE INTEGRIDAD: EL INACEPTABLE “BLANQUEO” DE PROYECTOS Y PROMOTORES BAJO INVESTIGACIÓN POR CORRUPCIÓN</text:span></text:p>
        </text:list-item>
      </text:list>
      <text:p text:style-name="P12"><text:soft-page-break/></text:p>
      <text:p text:style-name="P8"><text:span text:style-name="T6">El despliegue renovable masivo de los últimos años en España, y muy especialmente en comunidades autónomas como Aragón, ha estado acompañado de </text:span><text:span text:style-name="T4">intensas sospechas de irregularidades administrativas</text:span><text:span text:style-name="T6">, </text:span><text:span text:style-name="T4">tráfico de influencias y presuntos delitos relacionados con la corrupción pública en el otorgamiento de declaraciones de impacto ambiental y autorizaciones administrativas previas</text:span><text:span text:style-name="T6">. Este escenario de gravedad extrema motivó la constitución de una Comisión de Investigación sobre la implantación de las energías renovables en Aragón en el seno de las Cortes de Aragón, cuyas recomendaciones de control, transparencia y auditoría fueron aprobadas por unanimidad de todos los grupos parlamentarios el 28 de junio de 2024. Además, </text:span><text:span text:style-name="T4">actualmente hay abiertas varias investigaciones relacionadas con múltiples expedientes e instalaciones</text:span><text:span text:style-name="T6">.</text:span></text:p>
      <text:p text:style-name="P8"><text:span text:style-name="T6">Existe un </text:span><text:span text:style-name="T4">riesgo ético, reputacional y sistémico intolerable</text:span><text:span text:style-name="T6">: </text:span><text:span text:style-name="T4">que decenas de proyectos renovables inmaduros, paralizados, judicializados o bajo seria sospecha de fraude y corrupción administrativa encuentren en la nueva demanda “plana” de las multinacionales de centros de datos una vía de escape y blanqueo financiero</text:span><text:span text:style-name="T6">. Al amparo de las exigencias del Artículo 8 del borrador de Real Decreto, </text:span><text:span text:style-name="T4">estos proyectos especulativos e investigados pretenden legitimarse y obtener viabilidad bancaria firmando contratos de compra de energía (PPAs)</text:span><text:span text:style-name="T6"> como supuestos suministradores de “energía verde adicional”.</text:span></text:p>
      <text:p text:style-name="P8"><text:span text:style-name="T6">El Real Decreto </text:span><text:span text:style-name="T4">no puede amparar este fraude de ley ni favorecer de forma indirecta el blanqueo financiero de parques renovables judicializados por fraude administrativo</text:span><text:span text:style-name="T6">. </text:span><text:span text:style-name="T4">Es técnicamente imprescindible que la normativa nacional incorpore una estricta Cláusula de Integridad y Transparencia que inhabilite expresamente como fuentes válidas de adicionalidad a todas aquellas instalaciones de generación renovable, así como promotores, que se encuentren bajo investigación judicial penal por delitos de corrupción, o que hayan sido señaladas por dictámenes de comisiones de investigación parlamentarias por irregularidades en su tramitación</text:span><text:span text:style-name="T6">. Permitir lo contrario destruiría la legitimidad social de la transición ecológica justa y perpetuaría un modelo de enriquecimiento especulativo ilícito en los territorios de evacuación.</text:span></text:p>
      <text:p text:style-name="P8"><text:soft-page-break/><text:span text:style-name="T6">Aunque los contratos de compra de electricidad a plazo (PPAs) son </text:span><text:span text:style-name="T4">acuerdos privados</text:span><text:span text:style-name="T6">, sus efectos jurídicos (la exención de penalizaciones y el otorgamiento del acceso general) están </text:span><text:span text:style-name="T4">directamente vinculados a un acto administrativo reglado sobre un recurso público escaso</text:span><text:span text:style-name="T6"> (la capacidad de red). Por analogía, debe aplicarse el principio de integridad recogido en el Artículo 71 de la Ley 9/2017 de Contratos del Sector Público (LCSP).</text:span></text:p>
      <text:p text:style-name="P8"><text:span text:style-name="T6">Si la legislación del Estado prohíbe contratar con la Administración a empresas cuyos directivos estén procesados o incursos en prácticas corruptas, </text:span><text:span text:style-name="T4">es inaceptable que la normativa nacional de centros de datos permita el uso de los proyectos renovables de estas empresas para justificar un beneficio regulado (la adicionalidad del Artículo 8).</text:span></text:p>
      <text:p text:style-name="P8"><text:span text:style-name="T6">Otorgar un PPA de 10 años por parte de una tecnológica a un parque renovable bajo sospecha judicial consolidaría financieramente un activo ilícito y burlaría los mecanismos de recuperación del dominio público del Estado.</text:span></text:p>
      <text:p text:style-name="P12"/>
      <text:list xml:id="list195607347559181" text:continue-numbering="true" text:style-name="WWNum33">
        <text:list-item>
          <text:p text:style-name="P2"><text:span text:style-name="T7">EL IMPACTO ACÚSTICO SEVERO Y LA AUSENCIA DE PLANIFICACIÓN TERRITORIAL DE DISTANCIAS A ZONAS RESIDENCIALES</text:span></text:p>
        </text:list-item>
      </text:list>
      <text:p text:style-name="P12"/>
      <text:p text:style-name="P8"><text:span text:style-name="T4">La contaminación acústica industrial continua</text:span><text:span text:style-name="T6">: Los centros de datos albergan complejos sistemas de refrigeración mecánica (chillers, dry coolers, condensadores evaporativos) que </text:span><text:span text:style-name="T4">operan ininterrumpidamente las 24 horas del día</text:span><text:span text:style-name="T6"> para disipar la ingente carga térmica de los servidores. </text:span><text:span text:style-name="T4">Adicionalmente</text:span><text:span text:style-name="T6">, disponen de decenas de megavatios de potencia instalada en </text:span><text:span text:style-name="T4">grupos de generación eléctrica de emergencia</text:span><text:span text:style-name="T6"> (habitualmente motores diésel de gran cilindrada) que deben realizar pruebas periódicas de funcionamiento. Las emisiones de ruido de alta y baja frecuencia continua de estos complejos industriales provocan un impacto acústico severo en el entorno. </text:span><text:span text:style-name="T4">El borrador del Real Decreto incurre en una grave omisión al ignorar por completo la contaminación acústica</text:span><text:span text:style-name="T6">, desatendiendo el mandato del PNIEC (Medida 2.1) de garantizar una transición con menor impacto en el medio ambiente sonoro y proteger la salud de la ciudadanía.</text:span></text:p>
      <text:p text:style-name="P12"/>
      <text:p text:style-name="P8"><text:soft-page-break/><text:span text:style-name="T4">Ausencia de distancias de amortiguamiento (setbacks) a núcleos urbanos</text:span><text:span text:style-name="T6">: El borrador ministerial </text:span><text:span text:style-name="T4">carece de cualquier limitación territorial de distancias mínimas a zonas residenciales, sanitarias o educativas</text:span><text:span text:style-name="T6">. Esto </text:span><text:span text:style-name="T4">permite</text:span><text:span text:style-name="T6"> la </text:span><text:span text:style-name="T4">implantación de centros de datos colosales colindantes a viviendas</text:span><text:span text:style-name="T6">, generando un impacto visual, acústico y térmico (isla de calor urbana) incompatible con el bienestar social. </text:span><text:span text:style-name="T4">Es fundamental incorporar un criterio de distancia mínima (setback) de al menos 500 metros desde el perímetro del CPD superior a 1 MW a cualquier suelo de uso residencial o dotacional</text:span><text:span text:style-name="T6">, garantizando la compatibilidad del desarrollo digital con la ordenación territorial y el planeamiento municipal recogido en la Ley de Urbanismo de Aragón y la Ley de Energía 5/2024, que faculta expresamente a los municipios a declarar incompatibles estas instalaciones en categorías específicas de suelo.</text:span></text:p>
      <text:p text:style-name="P12"/>
      <text:list xml:id="list195607557889549" text:continue-numbering="true" text:style-name="WWNum33">
        <text:list-item>
          <text:p text:style-name="P2"><text:span text:style-name="T8">EL CASO DE ARAGÓN: SATURACIÓN TERRITORIAL, INTERCONEXIONES Y CANIBALIZACIÓN ESTRATÉGICA</text:span></text:p>
        </text:list-item>
      </text:list>
      <text:p text:style-name="P4"/>
      <text:p text:style-name="P8"><text:span text:style-name="T6">La </text:span><text:span text:style-name="T4">Comunidad Autónoma de Aragón</text:span><text:span text:style-name="T6"> ilustra de forma paradigmática la </text:span><text:span text:style-name="T4">gravedad del secuestro de red y recursos territoriales</text:span><text:span text:style-name="T6">. Aragón posee un recurso eólico y fotovoltaico excepcional, por lo que el PNIEC la clasifica como un corredor de tránsito energético internacional crítico hacia Francia a través del Pirineo (como el proyecto de interconexión Aragón-Marsillon), proyectando elevar la capacidad de intercambio peninsular hasta los 8.000 MW antes de 2035 para evacuar los excedentes locales de generación solar y eólica.</text:span></text:p>
      <text:p text:style-name="P8"><text:span text:style-name="T6">Sin embargo, </text:span><text:span text:style-name="T4">la proliferación masiva, desordenada y concentrada de CPDs en territorio aragonés consume localmente la capacidad disponible en la red de transporte</text:span><text:span text:style-name="T6">. Esta saturación </text:span><text:span text:style-name="T4">canibaliza la infraestructura eléctrica nacional</text:span><text:span text:style-name="T6">, impidiendo otorgar permisos de acceso destinados a la electrificación de su propia industria química, siderúrgica y pesada preexistente en el valle del Ebro (contempladas prioritariamente en el PERTE de Descarbonización Industrial). Además, </text:span><text:span text:style-name="T4">este</text:span><text:span text:style-name="T6"> </text:span><text:span text:style-name="T4">acaparamiento saca del mercado capacidad de red de proyectos de generación locales y sociales</text:span><text:span text:style-name="T6">, para entregarlos a actividades tecnológicas corporativas que destacan por su bajísimo coeficiente de generación de empleo directo por megavatio consumido.</text:span></text:p>
      <text:p text:style-name="P12"><text:soft-page-break/></text:p>
      <text:list xml:id="list195606946912118" text:continue-numbering="true" text:style-name="WWNum33">
        <text:list-item>
          <text:p text:style-name="P2"><text:span text:style-name="T8">LA INSUFICIENCIA DE LA EVALUACIÓN AMBIENTAL SIMPLIFICADA Y LA EXIGENCIA DE TRÁMITE ORDINARIO</text:span></text:p>
        </text:list-item>
      </text:list>
      <text:p text:style-name="P12"/>
      <text:p text:style-name="P8"><text:span text:style-name="T6">Existe una grave </text:span><text:span text:style-name="T4">laguna en la ordenación medioambiental de los centros de datos</text:span><text:span text:style-name="T6"> que los promotores están explotando sistemáticamente para eludir controles. Al no estar expresamente tipificados en los anexos de la Ley 21/2013 de evaluación ambiental, </text:span><text:span text:style-name="T4">los grandes complejos de CPDs suelen tramitarse de forma fragmentada o bajo la consideración de meros proyectos de urbanización de “zonas industriales”</text:span><text:span text:style-name="T6">. Esto ha permitido que en Aragón se autorice la implantación de colosales complejos de CPDs de decenas de megavatios mediante el procedimiento de </text:span><text:span text:style-name="T4">evaluación de impacto ambiental simplificada (Anexo II de la ley)</text:span><text:span text:style-name="T6">.</text:span></text:p>
      <text:p text:style-name="P8"><text:span text:style-name="T6">Este trámite simplificado es absolutamente insuficiente e inadmisible para este tipo de infraestructuras por tres motivos críticos:</text:span></text:p>
      <text:p text:style-name="P8"><text:span text:style-name="T6">1) </text:span><text:span text:style-name="T4">No evalúa los efectos sinérgicos e impactos acumulativos</text:span><text:span text:style-name="T6"> del consumo masivo e ininterrumpido de agua dulce y energía que produce la concentración de múltiples centros en un mismo territorio o cuenca hídrica, omitiendo análisis de microclimas locales e islas de calor.</text:span></text:p>
      <text:p text:style-name="P8"><text:span text:style-name="T6">2) </text:span><text:span text:style-name="T4">Carece del trámite preceptivo y amplio de información pública y consultas vinculantes</text:span><text:span text:style-name="T6"> a las Confederaciones Hidrográficas, impidiendo la participación real de la ciudadanía y de los sectores económicos afectados (regantes y abastecimiento), vulnerando el Convenio de Aarhus.</text:span></text:p>
      <text:p text:style-name="P8"><text:span text:style-name="T6">3) </text:span><text:span text:style-name="T4">Evita la imposición de planes de vigilancia ambiental rigurosos</text:span><text:span text:style-name="T6">, auditorías del uso de recursos y planes de “no pérdida neta de biodiversidad” exigidos por la Declaración Ambiental Estratégica del PNIEC.</text:span></text:p>
      <text:p text:style-name="P8"><text:span text:style-name="T6">Para alinearse con el PNIEC y proteger el patrimonio natural e hídrico nacional, </text:span><text:span text:style-name="T4">resulta indispensable reformar la legislación estatal para someter obligatoriamente a los CPDs industriales al trámite de evaluación de impacto ordinaria (completa)</text:span><text:span text:style-name="T6">.</text:span></text:p>
      <text:list xml:id="list195606041506755" text:continue-numbering="true" text:style-name="WWNum33">
        <text:list-item>
          <text:p text:style-name="P2"><text:span text:style-name="T7">EL ABUSO DE LAS FIGURAS DE INTERÉS PÚBLICO Y LA EXPROPIACIÓN PARA FINES PRIVADOS</text:span></text:p>
        </text:list-item>
      </text:list>
      <text:p text:style-name="P10"/>
      <text:p text:style-name="P8"><text:soft-page-break/><text:span text:style-name="T6">La </text:span><text:span text:style-name="T4">mercantilización del territorio mediante declaraciones de interés autonómico</text:span><text:span text:style-name="T6">: La Ley 5/2024 de Aragón regula en su Capítulo V los denominados “Proyectos e Inversiones Prioritarias con Generación Renovable Asociada” (Artículos 36 a 45). Este instrumento legal asocia directamente una inversión tecnológica o industrial (como un gran centro de datos) con plantas de generación renovable, permitiendo que el conjunto sea declarado de “Interés Autonómico” o “Interés General de Aragón” (PIGA). Esta declaración otorga de manera automática el carácter “prioritario” (Artículo 38), imponiendo una tramitación preferente y de extrema urgencia a todos los órganos administrativos (Artículo 39) y eximiendo al proyecto de cumplir con las determinaciones y limitaciones fijadas por el planeamiento urbanístico municipal local (Artículos 49 y 50).</text:span></text:p>
      <text:p text:style-name="P8"><text:span text:style-name="T6">El </text:span><text:span text:style-name="T4">uso indiscriminado del derecho de expropiación forzosa</text:span><text:span text:style-name="T6">: Lo más grave desde el punto de vista del ordenamiento territorial y del derecho de propiedad es lo establecido en el Artículo 44 de la citada Ley autonómica. La norma declara que los proyectos prioritarios de interés general (PIGA) llevan implícita la utilidad pública o interés social a efectos expropiatorios, habilitando al Gobierno autonómico a decretar la expropiación forzosa de terrenos privados, agrícolas o municipales para la construcción física no solo de las plantas solares o eólicas asociadas, sino de las líneas directas de evacuación y las subestaciones privadas que abastecerán al centro de datos. Esto constituye un evidente abuso de la figura de utilidad pública. Los centros de procesamiento de datos son infraestructuras industriales comerciales, privadas y altamente lucrativas. Utilizar la fuerza expropiadora del Estado —diseñada constitucionalmente para servicios públicos esenciales— para privar a los agricultores de su suelo productivo o a los municipios de sus dotaciones comunes en beneficio de multinacionales tecnológicas privadas es jurídicamente inadmisible y desvirtúa por completo el trilema de la transición justa del PNIEC.</text:span></text:p>
      <text:p text:style-name="P8"><text:span text:style-name="T4">La vulneración de la autonomía local</text:span><text:span text:style-name="T6">: El PNIEC (Medida 1.2) mandata que el despliegue renovable debe realizarse de forma compatible con el territorio y asegurar que genere beneficios tangibles para las comunidades locales. Sin embargo, la declaración de un Plan de Interés General de Aragón por parte de la Comunidad Autónoma anula de facto la autonomía local de los Ayuntamientos aragoneses, impidiéndoles ejercer sus legítimas competencias urbanísticas para planificar su propio territorio o decretar la </text:span><text:soft-page-break/><text:span text:style-name="T6">incompatibilidad de estas macroinstalaciones en suelos específicos de alta sensibilidad social, agraria o paisajística (vulnerando el Artículo 140 de la Constitución Española y la Ley de Urbanismo de Aragón, que faculta expresamente a los municipios a decretar la incompatibilidad de estas actividades en su planeamiento).</text:span></text:p>
      <text:p text:style-name="P12"/>
      <text:list xml:id="list195605904849741" text:continue-numbering="true" text:style-name="WWNum33">
        <text:list-item>
          <text:p text:style-name="P2"><text:span text:style-name="T8">PROPUESTAS CONCRETAS DE ENMIENDA AL ARTICULADO DEL PROYECTO DE REAL DECRETO</text:span></text:p>
        </text:list-item>
      </text:list>
      <text:p text:style-name="P8"><text:span text:style-name="T2">Con el objetivo de corregir los desequilibrios y vacíos analizados, asegurar la plena coherencia con la planificación del PNIEC 2023-2030, la legislación ambiental de la Ley 21/2013, y las regulaciones autonómicas como la Ley aragonesa 5/2024, </text:span><text:span text:style-name="T3">se proponen formalmente las siguientes enmiendas de redacción</text:span><text:span text:style-name="T2"> al articulado del borrador del Proyecto de Real Decreto:</text:span></text:p>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19"><text:span text:style-name="T15">Artículo / Disposición Afectada</text:span></text:p>
          </table:table-cell>
          <table:table-cell table:style-name="Tabla1.A1" office:value-type="string">
            <text:p text:style-name="P19"><text:span text:style-name="T15">Redacción Propuesta</text:span></text:p>
          </table:table-cell>
          <table:table-cell table:style-name="Tabla1.A1" office:value-type="string">
            <text:p text:style-name="P19"><text:span text:style-name="T15">Justificación Técnica / Ambiental</text:span></text:p>
          </table:table-cell>
        </table:table-row>
        <table:table-row table:style-name="Tabla1.1">
          <table:table-cell table:style-name="Tabla1.A2" office:value-type="string">
            <text:p text:style-name="P20"><text:span text:style-name="T12">Artículo 2.1 y Artículo 4<text:line-break/>(Ámbito de Aplicación e Inclusión de Líneas Directas)</text:span></text:p>
          </table:table-cell>
          <table:table-cell table:style-name="Tabla1.B2" office:value-type="string">
            <text:p text:style-name="P20"><text:span text:style-name="T16">«Este real decreto se aplicará a... titulares de centros de datos que hayan solicitado permisos de acceso... así como a aquellos que operen o proyecten operar mediante líneas directas, líneas de autoconsumo o configuraciones aisladas de red (off-grid) de competencia autonómica de potencia &gt;= 1 MW.»</text:span></text:p>
          </table:table-cell>
          <table:table-cell table:style-name="Tabla1.C2" office:value-type="string">
            <text:p text:style-name="P20"><text:span text:style-name="T16">Evita el bucle de elusión generado por la Ley aragonesa 5/2024 (Art. 60.3.a). Si los CPDs off-grid no se someten al RD, burlarían por completo las exigencias de eficiencia hídrica (WUE) y ciberseguridad nacional, consumiendo millones de litros de agua dulce y presionando las cuencas locales sin control nacional.</text:span></text:p>
          </table:table-cell>
        </table:table-row>
        <table:table-row table:style-name="Tabla1.1">
          <table:table-cell table:style-name="Tabla1.A3" office:value-type="string">
            <text:p text:style-name="P21">Art. 4 o Nueva</text:p>
            <text:p text:style-name="P21">D.A. Abuso de PIGAs (planes de interés autonómicos y figuras similares) y Expropiación</text:p>
          </table:table-cell>
          <table:table-cell table:style-name="Tabla1.B3" office:value-type="string">
            <text:p text:style-name="P22">«No podrán obtener ni mantener permisos de acceso y conexión aquellos centros de datos, o sus plantas renovables asociadas, cuya ubicación o infraestructuras de red hayan requerido la alteración o incompatibilidad del planeamiento urbanístico municipal o la utilización de expropiaciones forzosas amparadas en declaraciones autonómicas de</text:p>
            <text:p text:style-name="P22">“Interes General”, “Interes Autonómico” o</text:p>
            <text:p text:style-name="P22">equivalentes (tales como los Planes o Proyectos de Interes General de Aragón - PIGA), salvo que cuenten con una declaración expresa de Interes Público Estatal o se encuadren en las excepciones del Artículo 2.4.»</text:p>
          </table:table-cell>
          <table:table-cell table:style-name="Tabla1.C3" office:value-type="string">
            <text:p text:style-name="P22">Garantiza el respeto a la autonomía municipal (Art. 140 CE), evita la mercantilización del territorio y la expropiación de suelo rústico o comunal para fines de computación industrial privados lucrativos.</text:p>
          </table:table-cell>
        </table:table-row>
        <table:table-row table:style-name="Tabla1.1">
          <table:table-cell table:style-name="Tabla1.A4" office:value-type="string">
            <text:p text:style-name="P20"><text:span text:style-name="T12">Artículo 6.1 y D.T. Cuarta (Eficiencia Hídrica en Zonas de Estrés)</text:span></text:p>
          </table:table-cell>
          <table:table-cell table:style-name="Tabla1.A4" office:value-type="string">
            <text:p text:style-name="P20"><text:span text:style-name="T16">«...se establece transitoriamente un valor máximo de WUE de 0,1 litros/kWh. Dicho límite se reducirá a 0,03 litros/kWh en todos los centros de datos ubicados en ámbitos territoriales o demarcaciones declaradas con nivel de estrés hídrico medio-alto o sequía prolongada conforme a los PES.»</text:span></text:p>
          </table:table-cell>
          <table:table-cell table:style-name="Tabla1.A4" office:value-type="string">
            <text:p text:style-name="P20"><text:span text:style-name="T16">Protección obligatoria de los recursos hídricos en cuencas vulnerables (como la del Ebro en Aragón) ante el cambio climático. Obliga a los operadores a implantar tecnologías avanzadas de refrigeración líquida de ciclo cerrado o circuito seco, evitando la refrigeración evaporativa intensiva de agua dulce.</text:span></text:p>
          </table:table-cell>
        </table:table-row>
        <table:table-row table:style-name="Tabla1.1">
          <table:table-cell table:style-name="Tabla1.A4" office:value-type="string">
            <text:p text:style-name="P21">Nuevo artículo <text:soft-page-break/>Sostenibilidad Acústica y Setbacks</text:p>
          </table:table-cell>
          <table:table-cell table:style-name="Tabla1.A4" office:value-type="string">
            <text:p text:style-name="P22">«Los centros de datos de potencia &gt;= 1 MW <text:soft-page-break/>deberán ubicarse a una distancia mínima de 500 metros de cualquier suelo residencial, docente o sanitario, y acreditar mediante certificado municipal que sus emisiones sonoras cumplen de forma continua con la Ley 37/2003 de Ruido y sus ordenanzas locales, previo al otorgamiento del acceso.»</text:p>
          </table:table-cell>
          <table:table-cell table:style-name="Tabla1.A4" office:value-type="string">
            <text:p text:style-name="P22">Evita la degradación del medio ambiente sonoro y el <text:soft-page-break/>impacto sobre la salud pública derivado del ruido continuo 24/7 de enfriadoras y generadores. Protege las competencias de exclusión de suelo de la Ley de Urbanismo.</text:p>
          </table:table-cell>
        </table:table-row>
        <table:table-row table:style-name="Tabla1.1">
          <table:table-cell table:style-name="Tabla1.A6" office:value-type="string">
            <text:p text:style-name="P20"><text:span text:style-name="T12">Artículo 8 Nueva D.A. (NUEVO)<text:line-break/>(Supeditación a las Zonas de Aceleración)</text:span></text:p>
          </table:table-cell>
          <table:table-cell table:style-name="Tabla1.B6" office:value-type="string">
            <text:p text:style-name="P20"><text:span text:style-name="T16">«El suministro adicional de CPDs solo podrá acreditarse mediante renovables ubicadas dentro de las “zonas de aceleración de renovables” (renewables acceleration areas) aprobadas por las CC.AA.»</text:span></text:p>
          </table:table-cell>
          <table:table-cell table:style-name="Tabla1.C6" office:value-type="string">
            <text:p text:style-name="P20"><text:span text:style-name="T16">Evita la ocupación caótica y altamente conflictiva del suelo rural o forestal antes de que las CC.AA. delimiten las zonas de bajo impacto ambiental. Conforme a la Directiva (UE) 2023/2413 (DER III) y la Disposición Adicional Tercera de la Ley aragonesa 5/2024.</text:span></text:p>
          </table:table-cell>
        </table:table-row>
        <table:table-row table:style-name="Tabla1.1">
          <table:table-cell table:style-name="Tabla1.A4" office:value-type="string">
            <text:p text:style-name="P20"><text:span text:style-name="T12">Artículo 8.1<text:line-break/>(Adicionalidad Total del Suministro)</text:span></text:p>
          </table:table-cell>
          <table:table-cell table:style-name="Tabla1.A4" office:value-type="string">
            <text:p text:style-name="P20"><text:span text:style-name="T16">Se propone modificar el artículo para exigir que el 100 por ciento del consumo total anual esté cubierto por autoconsumo o contratos de compra de electricidad renovable a plazo (PPAs) con instalaciones adicionales de nueva puesta en servicio.</text:span></text:p>
          </table:table-cell>
          <table:table-cell table:style-name="Tabla1.A4" office:value-type="string">
            <text:p text:style-name="P20"><text:span text:style-name="T16">Los CPDs representan consumos puramente adicionales que no sustituyen procesos fósiles. Para no desplazar la energía limpia barata necesaria para electrificar la industria existente (PNIEC 2023-2030) y no provocar el uso de gas de respaldo, deben garantizar neutralidad absoluta desde el primer día.</text:span></text:p>
          </table:table-cell>
        </table:table-row>
        <table:table-row table:style-name="Tabla1.1">
          <table:table-cell table:style-name="Tabla1.A4" office:value-type="string">
            <text:p text:style-name="P23"><text:span text:style-name="T17">Artículo 8.2 y Artículo 12 [NUEVO]<text:line-break/>(Cláusula de Integridad e Inhabilitación)</text:span></text:p>
          </table:table-cell>
          <table:table-cell table:style-name="Tabla1.A4" office:value-type="string">
            <text:p text:style-name="P22"><text:span text:style-name="T18">«Nueva Letra H [Artículo 12] y Apartado 8.5 [Nuevo]: En ningún caso podrán computar a efectos de adicionalidad o PPAs aquellas instalaciones de generación renovable cuyos promotores, titulares o empresas matrices del mismo grupo se hallen incursos en investigaciones penales formalizadas por corrupción, cohecho, prevaricación o tráfico de influencias o irregularidades administrativas»</text:span></text:p>
          </table:table-cell>
          <table:table-cell table:style-name="Tabla1.A4" office:value-type="string">
            <text:p text:style-name="P22"><text:span text:style-name="T18">Fundamentado en los principios de integridad del Artículo 71 de la Ley 9/2017 de Contratos del Sector Público (LCSP). Evita el uso de la demanda y financiación a largo plazo de las multinacionales tecnológicas como mecanismo de saneamiento y blanqueo financiero de activos de generación renovable viciados o judicializados en su origen por fraude administrativo.</text:span></text:p>
          </table:table-cell>
        </table:table-row>
        <table:table-row table:style-name="Tabla1.1">
          <table:table-cell table:style-name="Tabla1.A9" office:value-type="string">
            <text:p text:style-name="P20"><text:span text:style-name="T12">Artículo 9.1<text:line-break/>(Correlación Horaria e Integración de Baterías)</text:span></text:p>
          </table:table-cell>
          <table:table-cell table:style-name="Tabla1.B9" office:value-type="string">
            <text:p text:style-name="P20"><text:span text:style-name="T16">«...deberán garantizar que la energía consumida en cada hora se encuentra respaldada, al menos en un 95 por ciento (frente al 80%), por un volumen equivalente... Para potencias &gt;= 5 MW, será obligatorio disponer de almacenamiento (baterías) detrás de contador equivalente a 4 horas de su demanda punta.»</text:span></text:p>
          </table:table-cell>
          <table:table-cell table:style-name="Tabla1.C9" office:value-type="string">
            <text:p text:style-name="P20"><text:span text:style-name="T16">Los CPDs consumen energía plana de noche o baja generación renovable, forzando gas marginal de respaldo. Forzar el 95% de correlación hibridado con baterías de 4 horas obliga a aportar flexibilidad real al sistema, alineándose con la meta PNIEC de alcanzar 22,5 GW de almacenamiento para 2030.</text:span></text:p>
          </table:table-cell>
        </table:table-row>
        <table:table-row table:style-name="Tabla1.1">
          <table:table-cell table:style-name="Tabla1.A10" office:value-type="string">
            <text:p text:style-name="P20"><text:span text:style-name="T12">Disposición Transitoria Tercera<text:line-break/>(Reducción de Plazos de Gracia)</text:span></text:p>
          </table:table-cell>
          <table:table-cell table:style-name="Tabla1.B10" office:value-type="string">
            <text:p text:style-name="P20"><text:span text:style-name="T16">Proponer reducir el plazo de gracia otorgado a los proyectos con permisos concedidos pero no conectados de seis meses a tres meses para acreditar de forma fehaciente el cumplimiento ambiental y de sostenibilidad.</text:span></text:p>
          </table:table-cell>
          <table:table-cell table:style-name="Tabla1.C10" office:value-type="string">
            <text:p text:style-name="P20"><text:span text:style-name="T16">Evita mantener retenidos y secuestrados de forma especulativa los más de 12 GW de capacidad de acceso eléctrico en nudos saturados (caso aragonés). Transcurridos 3 meses, la caducidad y ejecución de garantías liberará red para proyectos reales de descarbonización industrial del PNIEC.</text:span></text:p>
          </table:table-cell>
        </table:table-row>
        <table:table-row table:style-name="Tabla1.1">
          <table:table-cell table:style-name="Tabla1.A4" office:value-type="string">
            <text:p text:style-name="P20"><text:span text:style-name="T12">Nueva Disposición Adicional<text:line-break/>(Prioridad de Red)</text:span></text:p>
          </table:table-cell>
          <table:table-cell table:style-name="Tabla1.A4" office:value-type="string">
            <text:p text:style-name="P20"><text:span text:style-name="T16">«Establecer un criterio de prioridad legal de acceso. Las solicitudes destinadas a la electrificación directa de procesos industriales y transporte preexistentes que usen combustibles fósiles tendrán prioridad absoluta sobre los nuevos consumos planos de CPDs.»</text:span></text:p>
          </table:table-cell>
          <table:table-cell table:style-name="Tabla1.A4" office:value-type="string">
            <text:p text:style-name="P20"><text:span text:style-name="T16">Garantiza que la escasa capacidad de red (bien de dominio público) se asigne prioritariamente a la reducción neta de emisiones actuales conforme al principio de 'eficiencia energética primero' del PNIEC, favoreciendo la descarbonización industrial real frente a consumos planos especulativos.</text:span></text:p>
          </table:table-cell>
        </table:table-row>
        <table:table-row table:style-name="Tabla1.1">
          <table:table-cell table:style-name="Tabla1.A12" office:value-type="string">
            <text:p text:style-name="P20"><text:span text:style-name="T12">Nueva Disposición Final<text:line-break/>(Evaluación Ambiental en Ley 21/2013)</text:span></text:p>
          </table:table-cell>
          <table:table-cell table:style-name="Tabla1.B12" office:value-type="string">
            <text:p text:style-name="P20"><text:span text:style-name="T16">«Se modifica el Anexo I (proyectos sometidos a EIA Ordinaria) de la Ley 21/2013 de Evaluación Ambiental incorporando un nuevo grupo: Centros de Procesamiento de Datos (CPDs) de potencia </text:span><text:soft-page-break/><text:span text:style-name="T16">de acceso igual o superior a 10 MW, o igual o superior a 1 MW en demarcaciones bajo estrés hídrico o sequía prolongada.»</text:span></text:p>
          </table:table-cell>
          <table:table-cell table:style-name="Tabla1.C12" office:value-type="string">
            <text:p text:style-name="P20"><text:span text:style-name="T16">Tapa definitivamente el coladero de las evaluaciones ambientales simplificadas (Anexo II) en Aragón. Fuerza un procedimiento ordinario riguroso con análisis de efectos acumulativos y sinérgicos (agua y energía), estudio de alternativas y consultas públicas completas </text:span><text:soft-page-break/><text:span text:style-name="T16">(Confederaciones Hidrográficas).</text:span></text:p>
          </table:table-cell>
        </table:table-row>
      </table:table>
      <text:p text:style-name="P11"/>
      <text:list xml:id="list195606318839808" text:continue-numbering="true" text:style-name="WWNum33">
        <text:list-item>
          <text:p text:style-name="P5"><text:span text:style-name="T7">SOLICITUD Y PETITORIO FINAL </text:span></text:p>
        </text:list-item>
      </text:list>
      <text:p text:style-name="P3"/>
      <text:p text:style-name="P8"><text:span text:style-name="T6">Por todo lo anteriormente expuesto, </text:span><text:span text:style-name="T4">se solicita formalmente</text:span><text:span text:style-name="T6"> a la Dirección General de Planificación y Coordinación Energética del Ministerio para la Transición Ecológica y el Reto Demográfico (MITECO) y a la Secretaría de Estado de Telecomunicaciones e Infraestructuras Digitales del Ministerio para la Transformación Digital y de la Función Pública (MTD) </text:span><text:span text:style-name="T4">que tengan por presentado en tiempo y forma este escrito de alegaciones técnicas y jurídicas en el trámite de audiencia pública</text:span><text:span text:style-name="T6">. Asimismo, </text:span><text:span text:style-name="T4">se solicita proceder a valorar detenidamente las enmiendas e incorporar la redacción propuesta en el texto definitivo del Real Decreto</text:span><text:span text:style-name="T6">.</text:span></text:p>
      <text:p text:style-name="P8"><text:span text:style-name="T4">No se puede permitir que el despliegue tecnológico desordenado</text:span><text:span text:style-name="T6"> y la digitalización de la economía pongan en jaque los compromisos vinculantes de transición ecológica, la soberanía energética de los ciudadanos, los escasos recursos hídricos nacionales ni </text:span><text:span text:style-name="T4">perpetúen una burbuja especulativa de red</text:span><text:span text:style-name="T6"> que canibaliza la descarbonización del tejido industrial y social de regiones enteras como Aragón. Es urgente y de </text:span><text:span text:style-name="T4">interés general garantizar que la transición digital no se convierta en una patente de corso para el enriquecimiento de intermediarios especulativos, el blanqueo de proyectos renovables irregulares o judicializados, ni la canibalización de los recursos territoriales. </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Symbol" svg:font-family="Symbol" style:font-adornments="Normal" style:font-family-generic="roman" style:font-pitch="variable" style:font-charset="x-symbol"/>
    <style:font-face style:name="Lucida Sans" svg:font-family="'Lucida Sans'" style:font-family-generic="swiss"/>
    <style:font-face style:name="Aptos" svg:font-family="Aptos" style:font-family-generic="roman" style:font-pitch="variable"/>
    <style:font-face style:name="Aptos Display" svg:font-family="'Aptos Display'" style:font-family-generic="roman" style:font-pitch="variable"/>
    <style:font-face style:name="Arial" svg:font-family="Arial" style:font-family-generic="roman" style:font-pitch="variable"/>
    <style:font-face style:name="Courier" svg:font-family="Courier"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ptos1" svg:font-family="Aptos" style:font-family-generic="system" style:font-pitch="variable"/>
    <style:font-face style:name="Arial1" svg:font-family="Arial" style:font-family-generic="system" style:font-pitch="variable"/>
    <style:font-face style:name="Courier New" svg:font-family="'Courier New'" style:font-family-generic="system" style:font-pitch="variable"/>
    <style:font-face style:name="Lucida Sans1" svg:font-family="'Lucida Sans'"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Symbol1" svg:font-family="Symbol" style:font-family-generic="system" style:font-pitch="variable"/>
    <style:font-face style:name="Times New Roman1" svg:font-family="'Times New Roman'" style:font-family-generic="system" style:font-pitch="variable"/>
    <style:font-face style:name="Wingdings"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Aptos" fo:font-size="12pt" fo:language="es" fo:country="ES" style:letter-kerning="true" style:font-name-asian="Aptos1" style:font-size-asian="12pt" style:language-asian="en" style:country-asian="US" style:font-name-complex="F" style:font-size-complex="12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Aptos" fo:font-size="12pt" fo:language="es" fo:country="ES" style:letter-kerning="true" style:font-name-asian="Aptos1" style:font-size-asian="12pt" style:language-asian="en" style:country-asian="US" style:font-name-complex="F" style:font-size-complex="12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282cm" style:contextual-spacing="false" fo:line-height="115%"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318cm" fo:margin-bottom="0.318cm" style:contextual-spacing="false" fo:line-height="100%"/>
      <style:text-properties fo:language="en" fo:country="US" style:letter-kerning="false"/>
    </style:style>
    <style:style style:name="List" style:family="paragraph" style:parent-style-name="Standard" style:default-outline-level="" style:class="list">
      <style:paragraph-properties fo:margin-left="0.635cm" fo:margin-right="0cm" fo:margin-top="0cm" fo:margin-bottom="0.353cm" style:contextual-spacing="true" fo:line-height="115%" fo:text-indent="-0.635cm" style:auto-text-indent="false"/>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list-style-name="" style:class="text">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style:style>
    <style:style style:name="Heading_20_2" style:display-name="Heading 2" style:family="paragraph" style:parent-style-name="Standard" style:next-style-name="Standard" style:default-outline-level="2" style:list-style-name="" style:class="text">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style:style>
    <style:style style:name="Heading_20_3" style:display-name="Heading 3" style:family="paragraph" style:parent-style-name="Standard" style:next-style-name="Standard" style:default-outline-level="3" style:list-style-name="" style:class="text">
      <style:paragraph-properties fo:margin-top="0.282cm" fo:margin-bottom="0.141cm" style:contextual-spacing="false" fo:keep-together="always" fo:keep-with-next="always"/>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style:style>
    <style:style style:name="Heading_20_4" style:display-name="Heading 4" style:family="paragraph" style:parent-style-name="Standard" style:next-style-name="Standard" style:default-outline-level="4" style:list-style-name="" style:class="text">
      <style:paragraph-properties fo:margin-top="0.141cm" fo:margin-bottom="0.071cm" style:contextual-spacing="false" fo:keep-together="always" fo:keep-with-next="always"/>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5" style:display-name="Heading 5" style:family="paragraph" style:parent-style-name="Standard" style:next-style-name="Standard" style:default-outline-level="5" style:list-style-name="" style:class="text">
      <style:paragraph-properties fo:margin-top="0.141cm" fo:margin-bottom="0.071cm" style:contextual-spacing="false" fo:keep-together="always" fo:keep-with-next="always"/>
      <style:text-properties fo:color="#0f4761" loext:opacity="100%" style:font-name-asian="F" style:font-family-generic-asian="system" style:font-pitch-asian="variable" style:font-name-complex="F" style:font-family-generic-complex="system" style:font-pitch-complex="variable"/>
    </style:style>
    <style:style style:name="Heading_20_6" style:display-name="Heading 6" style:family="paragraph" style:parent-style-name="Standard" style:next-style-name="Standard" style:default-outline-level="6" style:list-style-name="" style:class="text">
      <style:paragraph-properties fo:margin-top="0.071cm" fo:margin-bottom="0cm" style:contextual-spacing="false" fo:keep-together="always" fo:keep-with-next="always"/>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7" style:display-name="Heading 7" style:family="paragraph" style:parent-style-name="Standard" style:next-style-name="Standard" style:default-outline-level="7" style:list-style-name="" style:class="text">
      <style:paragraph-properties fo:margin-top="0.071cm" fo:margin-bottom="0cm" style:contextual-spacing="false" fo:keep-together="always" fo:keep-with-next="always"/>
      <style:text-properties fo:color="#595959" loext:opacity="100%" style:font-name-asian="F" style:font-family-generic-asian="system" style:font-pitch-asian="variable" style:font-name-complex="F" style:font-family-generic-complex="system" style:font-pitch-complex="variable"/>
    </style:style>
    <style:style style:name="Heading_20_8" style:display-name="Heading 8" style:family="paragraph" style:parent-style-name="Standard" style:next-style-name="Standard" style:default-outline-level="8" style:list-style-name="" style:class="text">
      <style:paragraph-properties fo:margin-top="0cm" fo:margin-bottom="0cm" style:contextual-spacing="false" fo:keep-together="always" fo:keep-with-next="always"/>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9" style:display-name="Heading 9" style:family="paragraph" style:parent-style-name="Standard" style:next-style-name="Standard" style:default-outline-level="9" style:list-style-name="" style:class="text">
      <style:paragraph-properties fo:margin-top="0cm" fo:margin-bottom="0cm" style:contextual-spacing="false" fo:keep-together="always" fo:keep-with-next="always"/>
      <style:text-properties fo:color="#272727" loext:opacity="100%" style:font-name-asian="F" style:font-family-generic-asian="system" style:font-pitch-asian="variable" style:font-name-complex="F" style:font-family-generic-complex="system" style:font-pitch-complex="variable"/>
    </style:style>
    <style:style style:name="Title" style:family="paragraph" style:parent-style-name="Standard" style:next-style-name="Standard" style:default-outline-level="" style:class="chapter">
      <style:paragraph-properties fo:margin-top="0cm" fo:margin-bottom="0.141cm" style:contextual-spacing="true" fo:line-height="100%"/>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style:default-outline-level="" style:class="chapter">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style:style>
    <style:style style:name="Quote" style:family="paragraph" style:parent-style-name="Standard" style:next-style-name="Standard" style:default-outline-level="">
      <style:paragraph-properties fo:margin-top="0.282cm" fo:margin-bottom="0.282cm" style:contextual-spacing="false" fo:text-align="center" style:justify-single-word="false"/>
      <style:text-properties fo:color="#404040" loext:opacity="100%" fo:font-style="italic" style:font-style-asian="italic" style:font-style-complex="italic"/>
    </style:style>
    <style:style style:name="List_20_Paragraph" style:display-name="List Paragraph" style:family="paragraph" style:parent-style-name="Standard" style:default-outline-level="">
      <style:paragraph-properties fo:margin-left="1.27cm" fo:margin-right="0cm" fo:margin-top="0cm" fo:margin-bottom="0.282cm" style:contextual-spacing="true" fo:text-indent="0cm" style:auto-text-indent="false"/>
    </style:style>
    <style:style style:name="Intense_20_Quote" style:display-name="Intense Quote" style:family="paragraph" style:parent-style-name="Standard" style:next-style-name="Standard" style:default-outline-level="">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style:style>
    <style:style style:name="First_20_Paragraph" style:display-name="First Paragraph" style:family="paragraph" style:parent-style-name="Text_20_body" style:next-style-name="Text_20_body" style:default-outline-level=""/>
    <style:style style:name="Compact" style:family="paragraph" style:parent-style-name="Text_20_body" style:default-outline-level="">
      <style:paragraph-properties fo:margin-top="0.064cm" fo:margin-bottom="0.064cm" style:contextual-spacing="false"/>
    </style:style>
    <style:style style:name="caption" style:family="paragraph" style:parent-style-name="Standard" style:next-style-name="Standard" style:default-outline-level="">
      <style:paragraph-properties fo:margin-top="0cm" fo:margin-bottom="0.353cm" style:contextual-spacing="false" fo:line-height="100%"/>
      <style:text-properties fo:color="#156082" loext:opacity="100%" style:font-name="Arial" fo:font-family="Arial" style:font-family-generic="roman" style:font-pitch="variable" fo:font-size="8pt" fo:language="en" fo:country="US" fo:font-style="italic" fo:font-weight="bold" style:letter-kerning="false" style:font-name-asian="F" style:font-family-generic-asian="system" style:font-pitch-asian="variable" style:font-size-asian="8pt" style:font-style-asian="italic" style:font-weight-asian="bold" style:font-size-complex="9pt" style:font-weight-complex="bold"/>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fo:margin-top="0cm" fo:margin-bottom="0cm" style:contextual-spacing="false" fo:line-height="100%">
        <style:tab-stops>
          <style:tab-stop style:position="8.255cm" style:type="center"/>
          <style:tab-stop style:position="16.51cm" style:type="right"/>
        </style:tab-stops>
      </style:paragraph-properties>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Footer" style:family="paragraph" style:parent-style-name="Standard" style:default-outline-level="" style:class="extra">
      <style:paragraph-properties fo:margin-top="0cm" fo:margin-bottom="0cm" style:contextual-spacing="false" fo:line-height="100%">
        <style:tab-stops>
          <style:tab-stop style:position="8.255cm" style:type="center"/>
          <style:tab-stop style:position="16.51cm" style:type="right"/>
        </style:tab-stops>
      </style:paragraph-properties>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No_20_Spacing" style:display-name="No Spacing" style:family="paragraph" style:default-outline-level="">
      <style:paragraph-properties fo:margin-top="0cm" fo:margin-bottom="0cm" style:contextual-spacing="false" fo:line-height="100%" fo:text-align="start" style:justify-single-word="false" fo:orphans="2" fo:widows="2" style:writing-mode="lr-tb"/>
      <style:text-properties fo:font-size="11pt" fo:language="en" fo:country="US" style:letter-kerning="false" style:font-name-asian="F" style:font-family-generic-asian="system" style:font-pitch-asian="variable" style:font-size-asian="11pt" style:font-size-complex="11pt"/>
    </style:style>
    <style:style style:name="Body_20_Text_20_2" style:display-name="Body Text 2" style:family="paragraph" style:parent-style-name="Standard" style:default-outline-level="">
      <style:paragraph-properties fo:margin-top="0cm" fo:margin-bottom="0.212cm" style:contextual-spacing="false" fo:line-height="200%"/>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Body_20_Text_20_3" style:display-name="Body Text 3" style:family="paragraph" style:parent-style-name="Standard" style:default-outline-level="">
      <style:paragraph-properties fo:margin-top="0cm" fo:margin-bottom="0.212cm" style:contextual-spacing="false" fo:line-height="115%"/>
      <style:text-properties style:font-name="Arial" fo:font-family="Arial" style:font-family-generic="roman" style:font-pitch="variable" fo:font-size="8pt" fo:language="en" fo:country="US" style:letter-kerning="false" style:font-name-asian="F" style:font-family-generic-asian="system" style:font-pitch-asian="variable" style:font-size-asian="8pt" style:font-size-complex="8pt"/>
    </style:style>
    <style:style style:name="List_20_2" style:display-name="List 2" style:family="paragraph" style:parent-style-name="Standard" style:default-outline-level="" style:class="list">
      <style:paragraph-properties fo:margin-left="1.27cm" fo:margin-right="0cm" fo:margin-top="0cm" fo:margin-bottom="0.353cm" style:contextual-spacing="true" fo:line-height="115%" fo:text-indent="-0.635cm" style:auto-text-indent="false"/>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List_20_3" style:display-name="List 3" style:family="paragraph" style:parent-style-name="Standard" style:default-outline-level="" style:class="list">
      <style:paragraph-properties fo:margin-left="1.905cm" fo:margin-right="0cm" fo:margin-top="0cm" fo:margin-bottom="0.353cm" style:contextual-spacing="true" fo:line-height="115%" fo:text-indent="-0.635cm" style:auto-text-indent="false"/>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List_20_Bullet" style:display-name="List Bullet" style:family="paragraph" style:parent-style-name="Standard" style:default-outline-level="" style:list-style-name="WWNum12">
      <style:paragraph-properties fo:margin-left="0cm" fo:margin-right="0cm" fo:margin-top="0cm" fo:margin-bottom="0.353cm" style:contextual-spacing="true" fo:line-height="115%" fo:text-indent="0cm" style:auto-text-indent="false">
        <style:tab-stops/>
      </style:paragraph-properties>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List_20_Bullet_20_2" style:display-name="List Bullet 2" style:family="paragraph" style:parent-style-name="Standard" style:default-outline-level="" style:list-style-name="WWNum13">
      <style:paragraph-properties fo:margin-left="0cm" fo:margin-right="0cm" fo:margin-top="0cm" fo:margin-bottom="0.353cm" style:contextual-spacing="true" fo:line-height="115%" fo:text-indent="0cm" style:auto-text-indent="false">
        <style:tab-stops/>
      </style:paragraph-properties>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List_20_Bullet_20_3" style:display-name="List Bullet 3" style:family="paragraph" style:parent-style-name="Standard" style:default-outline-level="" style:list-style-name="WWNum14">
      <style:paragraph-properties fo:margin-left="0cm" fo:margin-right="0cm" fo:margin-top="0cm" fo:margin-bottom="0.353cm" style:contextual-spacing="true" fo:line-height="115%" fo:text-indent="0cm" style:auto-text-indent="false">
        <style:tab-stops/>
      </style:paragraph-properties>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List_20_Number" style:display-name="List Number" style:family="paragraph" style:parent-style-name="Standard" style:default-outline-level="" style:list-style-name="WWNum16">
      <style:paragraph-properties fo:margin-left="0cm" fo:margin-right="0cm" fo:margin-top="0cm" fo:margin-bottom="0.353cm" style:contextual-spacing="true" fo:line-height="115%" fo:text-indent="0cm" style:auto-text-indent="false">
        <style:tab-stops/>
      </style:paragraph-properties>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List_20_Number_20_2" style:display-name="List Number 2" style:family="paragraph" style:parent-style-name="Standard" style:default-outline-level="" style:list-style-name="WWNum17">
      <style:paragraph-properties fo:margin-left="0cm" fo:margin-right="0cm" fo:margin-top="0cm" fo:margin-bottom="0.353cm" style:contextual-spacing="true" fo:line-height="115%" fo:text-indent="0cm" style:auto-text-indent="false">
        <style:tab-stops/>
      </style:paragraph-properties>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List_20_Number_20_3" style:display-name="List Number 3" style:family="paragraph" style:parent-style-name="Standard" style:default-outline-level="" style:list-style-name="WWNum18">
      <style:paragraph-properties fo:margin-left="0cm" fo:margin-right="0cm" fo:margin-top="0cm" fo:margin-bottom="0.353cm" style:contextual-spacing="true" fo:line-height="115%" fo:text-indent="0cm" style:auto-text-indent="false">
        <style:tab-stops/>
      </style:paragraph-properties>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List_20_Continue" style:display-name="List Continue" style:family="paragraph" style:parent-style-name="Standard" style:default-outline-level="">
      <style:paragraph-properties fo:margin-left="0.635cm" fo:margin-right="0cm" fo:margin-top="0cm" fo:margin-bottom="0.212cm" style:contextual-spacing="true" fo:line-height="115%" fo:text-indent="0cm" style:auto-text-indent="false"/>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List_20_Continue_20_2" style:display-name="List Continue 2" style:family="paragraph" style:parent-style-name="Standard" style:default-outline-level="">
      <style:paragraph-properties fo:margin-left="1.27cm" fo:margin-right="0cm" fo:margin-top="0cm" fo:margin-bottom="0.212cm" style:contextual-spacing="true" fo:line-height="115%" fo:text-indent="0cm" style:auto-text-indent="false"/>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List_20_Continue_20_3" style:display-name="List Continue 3" style:family="paragraph" style:parent-style-name="Standard" style:default-outline-level="">
      <style:paragraph-properties fo:margin-left="1.905cm" fo:margin-right="0cm" fo:margin-top="0cm" fo:margin-bottom="0.212cm" style:contextual-spacing="true" fo:line-height="115%" fo:text-indent="0cm" style:auto-text-indent="false"/>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macro" style:family="paragraph" style:default-outline-level="">
      <style:paragraph-properties fo:margin-top="0cm" fo:margin-bottom="0.353cm" style:contextual-spacing="false" fo:line-height="115%" fo:text-align="start" style:justify-single-word="false" fo:orphans="2" fo:widows="2" style:writing-mode="lr-tb">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roman" style:font-pitch="variable" fo:font-size="10pt" fo:language="en" fo:country="US" style:letter-kerning="false" style:font-name-asian="F" style:font-family-generic-asian="system" style:font-pitch-asian="variable" style:font-size-asian="10pt" style:font-size-complex="10pt"/>
    </style:style>
    <style:style style:name="TOC_20_Heading" style:display-name="TOC Heading" style:family="paragraph" style:parent-style-name="Heading_20_1" style:next-style-name="Standard" style:default-outline-level="">
      <style:paragraph-properties fo:margin-top="0.847cm" fo:margin-bottom="0cm" style:contextual-spacing="false" fo:line-height="115%"/>
      <style:text-properties fo:font-size="16pt" fo:language="en" fo:country="US" fo:font-weight="bold" style:letter-kerning="false" style:font-size-asian="16pt" style:font-weight-asian="bold" style:font-size-complex="14pt" style:font-weight-complex="bold"/>
    </style:style>
    <style:style style:name="Footnote" style:family="paragraph" style:parent-style-name="Standard" style:default-outline-level="" style:class="extra">
      <style:paragraph-properties fo:margin-top="0cm" fo:margin-bottom="0cm" style:contextual-spacing="false" fo:line-height="100%"/>
      <style:text-properties fo:font-size="10pt" style:font-size-asian="10pt" style:font-size-complex="10pt"/>
    </style:style>
    <style:style style:name="annotation_20_text" style:display-name="annotation text" style:family="paragraph" style:parent-style-name="Standard" style:default-outline-level="">
      <style:paragraph-properties fo:line-height="100%"/>
      <style:text-properties fo:font-size="10pt" style:font-size-asian="10pt" style:font-size-complex="10pt"/>
    </style:style>
    <style:style style:name="annotation_20_subject" style:display-name="annotation subject" style:family="paragraph" style:parent-style-name="annotation_20_text" style:next-style-name="annotation_20_text" style:default-outline-level="">
      <style:text-properties fo:font-weight="bold" style:font-weight-asian="bold" style:font-weight-complex="bold"/>
    </style:style>
    <style:style style:name="Balloon_20_Text" style:display-name="Balloon Text" style:family="paragraph" style:parent-style-name="Standard" style:default-outline-level="">
      <style:paragraph-properties fo:margin-top="0cm" fo:margin-bottom="0cm" style:contextual-spacing="false" fo:line-height="100%"/>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Endnote" style:family="paragraph" style:parent-style-name="Standard" style:default-outline-level="" style:class="extra">
      <style:paragraph-properties fo:margin-top="0cm" fo:margin-bottom="0cm" style:contextual-spacing="false" fo:line-height="100%"/>
      <style:text-properties fo:font-size="10pt" style:font-size-asian="10pt" style:font-size-complex="10pt"/>
    </style:style>
    <style:style style:name="Normal_20__28_Web_29_" style:display-name="Normal (Web)" style:family="paragraph" style:parent-style-name="Standard" style:default-outline-level="">
      <style:paragraph-properties fo:margin-top="0.494cm" fo:margin-bottom="0.494cm" style:contextual-spacing="false" fo:line-height="100%"/>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s" style:country-asian="ES" style:font-name-complex="Times New Roman1" style:font-family-complex="'Times New Roman'" style:font-family-generic-complex="system" style:font-pitch-complex="variable"/>
    </style:style>
    <style:style style:name="Default_20_Paragraph_20_Font" style:display-name="Default Paragraph Font" style:family="text"/>
    <style:style style:name="Título_20_1_20_Car" style:display-name="Título 1 Car" style:family="text" style:parent-style-name="Default_20_Paragraph_20_Font">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style:style>
    <style:style style:name="Título_20_2_20_Car" style:display-name="Título 2 Car" style:family="text" style:parent-style-name="Default_20_Paragraph_20_Font">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style:style>
    <style:style style:name="Título_20_3_20_Car" style:display-name="Título 3 Car" style:family="text" style:parent-style-name="Default_20_Paragraph_20_Font">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style:style>
    <style:style style:name="Título_20_4_20_Car" style:display-name="Título 4 Car" style:family="text" style:parent-style-name="Default_20_Paragraph_20_Font">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style:style>
    <style:style style:name="Título_20_5_20_Car" style:display-name="Título 5 Car" style:family="text" style:parent-style-name="Default_20_Paragraph_20_Font">
      <style:text-properties fo:color="#0f4761" loext:opacity="100%" style:font-name-asian="F" style:font-family-generic-asian="system" style:font-pitch-asian="variable" style:font-name-complex="F" style:font-family-generic-complex="system" style:font-pitch-complex="variable"/>
    </style:style>
    <style:style style:name="Título_20_6_20_Car" style:display-name="Título 6 Car" style:family="text" style:parent-style-name="Default_20_Paragraph_20_Font">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style:style>
    <style:style style:name="Título_20_7_20_Car" style:display-name="Título 7 Car" style:family="text" style:parent-style-name="Default_20_Paragraph_20_Font">
      <style:text-properties fo:color="#595959" loext:opacity="100%" style:font-name-asian="F" style:font-family-generic-asian="system" style:font-pitch-asian="variable" style:font-name-complex="F" style:font-family-generic-complex="system" style:font-pitch-complex="variable"/>
    </style:style>
    <style:style style:name="Título_20_8_20_Car" style:display-name="Título 8 Car" style:family="text" style:parent-style-name="Default_20_Paragraph_20_Font">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style:style>
    <style:style style:name="Título_20_9_20_Car" style:display-name="Título 9 Car" style:family="text" style:parent-style-name="Default_20_Paragraph_20_Font">
      <style:text-properties fo:color="#272727" loext:opacity="100%" style:font-name-asian="F" style:font-family-generic-asian="system" style:font-pitch-asian="variable" style:font-name-complex="F" style:font-family-generic-complex="system" style:font-pitch-complex="variable"/>
    </style:style>
    <style:style style:name="Título_20_Car" style:display-name="Título Car" style:family="text" style:parent-style-name="Default_20_Paragraph_20_Font">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Subtítulo_20_Car" style:display-name="Subtítulo Car" style:family="text" style:parent-style-name="Default_20_Paragraph_20_Font">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style:style>
    <style:style style:name="Cita_20_Car" style:display-name="Cita Car" style:family="text" style:parent-style-name="Default_20_Paragraph_20_Font">
      <style:text-properties fo:color="#404040" loext:opacity="100%" fo:font-style="italic" style:font-style-asian="italic" style:font-style-complex="italic"/>
    </style:style>
    <style:style style:name="Intense_20_Emphasis" style:display-name="Intense Emphasis" style:family="text" style:parent-style-name="Default_20_Paragraph_20_Font">
      <style:text-properties fo:color="#0f4761" loext:opacity="100%" fo:font-style="italic" style:font-style-asian="italic" style:font-style-complex="italic"/>
    </style:style>
    <style:style style:name="Cita_20_destacada_20_Car" style:display-name="Cita destacada Car" style:family="text" style:parent-style-name="Default_20_Paragraph_20_Font">
      <style:text-properties fo:color="#0f4761" loext:opacity="100%" fo:font-style="italic" style:font-style-asian="italic" style:font-style-complex="italic"/>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style:style>
    <style:style style:name="Texto_20_independiente_20_Car" style:display-name="Texto independiente Car" style:family="text" style:parent-style-name="Default_20_Paragraph_20_Font">
      <style:text-properties fo:language="en" fo:country="US" style:letter-kerning="false"/>
    </style:style>
    <style:style style:name="Encabezado_20_Car" style:display-name="Encabezado Car" style:family="text" style:parent-style-name="Default_20_Paragraph_20_Font">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Pie_20_de_20_página_20_Car" style:display-name="Pie de página Car" style:family="text" style:parent-style-name="Default_20_Paragraph_20_Font">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Texto_20_independiente_20_2_20_Car" style:display-name="Texto independiente 2 Car" style:family="text" style:parent-style-name="Default_20_Paragraph_20_Font">
      <style:text-properties style:font-name="Arial" fo:font-family="Arial" style:font-family-generic="roman" style:font-pitch="variable" fo:font-size="9pt" fo:language="en" fo:country="US" style:letter-kerning="false" style:font-name-asian="F" style:font-family-generic-asian="system" style:font-pitch-asian="variable" style:font-size-asian="9pt" style:font-size-complex="11pt"/>
    </style:style>
    <style:style style:name="Texto_20_independiente_20_3_20_Car" style:display-name="Texto independiente 3 Car" style:family="text" style:parent-style-name="Default_20_Paragraph_20_Font">
      <style:text-properties style:font-name="Arial" fo:font-family="Arial" style:font-family-generic="roman" style:font-pitch="variable" fo:font-size="8pt" fo:language="en" fo:country="US" style:letter-kerning="false" style:font-name-asian="F" style:font-family-generic-asian="system" style:font-pitch-asian="variable" style:font-size-asian="8pt" style:font-size-complex="8pt"/>
    </style:style>
    <style:style style:name="Texto_20_macro_20_Car" style:display-name="Texto macro Car" style:family="text" style:parent-style-name="Default_20_Paragraph_20_Font">
      <style:text-properties style:font-name="Courier" fo:font-family="Courier" style:font-family-generic="roman" style:font-pitch="variable" fo:font-size="10pt" fo:language="en" fo:country="US" style:letter-kerning="false" style:font-name-asian="F" style:font-family-generic-asian="system" style:font-pitch-asian="variable" style:font-size-asian="10pt" style:font-size-complex="10pt"/>
    </style:style>
    <style:style style:name="Strong"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Subtle_20_Emphasis" style:display-name="Subtle Emphasis" style:family="text" style:parent-style-name="Default_20_Paragraph_20_Font">
      <style:text-properties fo:color="#808080" loext:opacity="100%" fo:font-style="italic" style:font-style-asian="italic" style:font-style-complex="italic"/>
    </style:style>
    <style:style style:name="Subtle_20_Reference" style:display-name="Subtle Reference" style:family="text" style:parent-style-name="Default_20_Paragraph_20_Font">
      <style:text-properties fo:font-variant="small-caps" fo:color="#e97132" loext:opacity="100%" style:text-underline-style="solid" style:text-underline-width="auto" style:text-underline-color="font-color"/>
    </style:style>
    <style:style style:name="Book_20_Title" style:display-name="Book Title" style:family="text" style:parent-style-name="Default_20_Paragraph_20_Font">
      <style:text-properties fo:font-variant="small-caps" fo:letter-spacing="0.009cm" fo:font-weight="bold" style:font-weight-asian="bold" style:font-weight-complex="bold"/>
    </style:style>
    <style:style style:name="Texto_20_nota_20_pie_20_Car" style:display-name="Texto nota pie Car" style:family="text" style:parent-style-name="Default_20_Paragraph_20_Font">
      <style:text-properties fo:font-size="10pt" style:font-size-asian="10pt" style:font-size-complex="10pt"/>
    </style:style>
    <style:style style:name="Footnote_20_anchor" style:display-name="Footnote anchor" style:family="text">
      <style:text-properties style:text-position="super 58%"/>
    </style:style>
    <style:style style:name="Footnote_20_Characters" style:display-name="Footnote Characters" style:family="text" style:parent-style-name="Default_20_Paragraph_20_Font">
      <style:text-properties style:text-position="super 58%"/>
    </style:style>
    <style:style style:name="Internet_20_link" style:display-name="Internet link" style:family="text" style:parent-style-name="Default_20_Paragraph_20_Font">
      <style:text-properties fo:color="#467886" loext:opacity="100%" style:text-underline-style="solid" style:text-underline-width="auto" style:text-underline-color="font-color"/>
    </style:style>
    <style:style style:name="Mención_20_sin_20_resolver1" style:display-name="Mención sin resolver1" style:family="text" style:parent-style-name="Default_20_Paragraph_20_Font">
      <style:text-properties fo:color="#605e5c" loext:opacity="100%" fo:background-color="#e1dfdd"/>
    </style:style>
    <style:style style:name="annotation_20_reference" style:display-name="annotation reference" style:family="text" style:parent-style-name="Default_20_Paragraph_20_Font">
      <style:text-properties fo:font-size="8pt" style:font-size-asian="8pt" style:font-size-complex="8pt"/>
    </style:style>
    <style:style style:name="Texto_20_comentario_20_Car" style:display-name="Texto comentario Car" style:family="text" style:parent-style-name="Default_20_Paragraph_20_Font">
      <style:text-properties fo:font-size="10pt" style:font-size-asian="10pt" style:font-size-complex="10pt"/>
    </style:style>
    <style:style style:name="Asunto_20_del_20_comentario_20_Car" style:display-name="Asunto del comentario Car" style:family="text" style:parent-style-name="Texto_20_comentario_20_Car">
      <style:text-properties fo:font-size="10pt" fo:font-weight="bold" style:font-size-asian="10pt" style:font-weight-asian="bold" style:font-size-complex="10pt" style:font-weight-complex="bold"/>
    </style:style>
    <style:style style:name="Texto_20_de_20_globo_20_Car" style:display-name="Texto de globo Car" style:family="text" style:parent-style-name="Default_20_Paragraph_20_Font">
      <style:text-properties style:font-name="Segoe UI" fo:font-family="'Segoe UI'" style:font-family-generic="roman" style:font-pitch="variable" fo:font-size="9pt" style:font-size-asian="9pt" style:font-name-complex="Segoe UI1" style:font-family-complex="'Segoe UI'" style:font-family-generic-complex="system" style:font-pitch-complex="variable" style:font-size-complex="9pt"/>
    </style:style>
    <style:style style:name="ng-star-inserted" style:family="text" style:parent-style-name="Default_20_Paragraph_20_Font"/>
    <style:style style:name="Texto_20_nota_20_al_20_final_20_Car" style:display-name="Texto nota al final Car" style:family="text" style:parent-style-name="Default_20_Paragraph_20_Font">
      <style:text-properties fo:font-size="10pt" style:font-size-asian="10pt" style:font-size-complex="10pt"/>
    </style:style>
    <style:style style:name="Endnote_20_anchor" style:display-name="Endnote anchor" style:family="text">
      <style:text-properties style:text-position="super 58%"/>
    </style:style>
    <style:style style:name="Endnote_20_Characters" style:display-name="Endnote Characters" style:family="text" style:parent-style-name="Default_20_Paragraph_20_Font">
      <style:text-properties style:text-position="super 58%"/>
    </style:style>
    <style:style style:name="Unresolved_20_Mention" style:display-name="Unresolved Mention" style:family="text" style:parent-style-name="Default_20_Paragraph_20_Font">
      <style:text-properties fo:color="#605e5c" loext:opacity="100%" fo:background-color="#e1dfdd"/>
    </style:style>
    <style:style style:name="ListLabel_20_1" style:display-name="ListLabel 1" style:family="text">
      <style:text-properties fo:font-size="10pt" style:font-size-asian="10pt"/>
    </style:style>
    <style:style style:name="ListLabel_20_2" style:display-name="ListLabel 2" style:family="text">
      <style:text-properties fo:font-size="10pt" style:font-size-asian="10pt"/>
    </style:style>
    <style:style style:name="ListLabel_20_3" style:display-name="ListLabel 3" style:family="text">
      <style:text-properties fo:font-size="10pt" style:font-size-asian="10pt"/>
    </style:style>
    <style:style style:name="ListLabel_20_4" style:display-name="ListLabel 4" style:family="text">
      <style:text-properties fo:font-size="10pt" style:font-size-asian="10pt"/>
    </style:style>
    <style:style style:name="ListLabel_20_5" style:display-name="ListLabel 5" style:family="text">
      <style:text-properties fo:font-size="10pt" style:font-size-asian="10pt"/>
    </style:style>
    <style:style style:name="ListLabel_20_6" style:display-name="ListLabel 6" style:family="text">
      <style:text-properties fo:font-size="10pt" style:font-size-asian="10pt"/>
    </style:style>
    <style:style style:name="ListLabel_20_7" style:display-name="ListLabel 7" style:family="text">
      <style:text-properties fo:font-size="10pt" style:font-size-asian="10pt"/>
    </style:style>
    <style:style style:name="ListLabel_20_8" style:display-name="ListLabel 8" style:family="text">
      <style:text-properties fo:font-size="10pt" style:font-size-asian="10pt"/>
    </style:style>
    <style:style style:name="ListLabel_20_9" style:display-name="ListLabel 9" style:family="text">
      <style:text-properties fo:font-size="10pt" style:font-size-asian="10pt"/>
    </style:style>
    <style:style style:name="ListLabel_20_10" style:display-name="ListLabel 10" style:family="text">
      <style:text-properties fo:font-size="10pt" style:font-size-asian="10pt"/>
    </style:style>
    <style:style style:name="ListLabel_20_11" style:display-name="ListLabel 11" style:family="text">
      <style:text-properties fo:font-size="17pt" fo:font-weight="bold" style:font-size-asian="17pt" style:font-weight-asian="bold"/>
    </style:style>
    <style:style style:name="ListLabel_20_12" style:display-name="ListLabel 12" style:family="text">
      <style:text-properties fo:font-size="10pt" style:font-size-asian="10pt"/>
    </style:style>
    <style:style style:name="ListLabel_20_13" style:display-name="ListLabel 13" style:family="text">
      <style:text-properties fo:font-size="10pt" style:font-size-asian="10pt"/>
    </style:style>
    <style:style style:name="ListLabel_20_14" style:display-name="ListLabel 14" style:family="text">
      <style:text-properties fo:font-size="10pt" style:font-size-asian="10pt"/>
    </style:style>
    <style:style style:name="ListLabel_20_15" style:display-name="ListLabel 15" style:family="text">
      <style:text-properties fo:font-size="10pt" style:font-size-asian="10pt"/>
    </style:style>
    <style:style style:name="ListLabel_20_16" style:display-name="ListLabel 16" style:family="text">
      <style:text-properties fo:font-size="10pt" style:font-size-asian="10pt"/>
    </style:style>
    <style:style style:name="ListLabel_20_17" style:display-name="ListLabel 17" style:family="text">
      <style:text-properties fo:font-size="10pt" style:font-size-asian="10pt"/>
    </style:style>
    <style:style style:name="ListLabel_20_18" style:display-name="ListLabel 18" style:family="text">
      <style:text-properties fo:font-size="10pt" style:font-size-asian="10pt"/>
    </style:style>
    <style:style style:name="ListLabel_20_19" style:display-name="ListLabel 19" style:family="text">
      <style:text-properties fo:font-size="10pt" style:font-size-asian="10pt"/>
    </style:style>
    <style:style style:name="ListLabel_20_20" style:display-name="ListLabel 20" style:family="text">
      <style:text-properties fo:font-size="10pt" style:font-size-asian="10pt"/>
    </style:style>
    <style:style style:name="ListLabel_20_21" style:display-name="ListLabel 21" style:family="text">
      <style:text-properties fo:font-size="10pt" style:font-size-asian="10pt"/>
    </style:style>
    <style:style style:name="ListLabel_20_22" style:display-name="ListLabel 22" style:family="text">
      <style:text-properties fo:font-size="10pt" style:font-size-asian="10pt"/>
    </style:style>
    <style:style style:name="ListLabel_20_23" style:display-name="ListLabel 23" style:family="text">
      <style:text-properties fo:font-size="10pt" style:font-size-asian="10pt"/>
    </style:style>
    <style:style style:name="ListLabel_20_24" style:display-name="ListLabel 24" style:family="text">
      <style:text-properties fo:font-size="10pt" style:font-size-asian="10pt"/>
    </style:style>
    <style:style style:name="ListLabel_20_25" style:display-name="ListLabel 25" style:family="text">
      <style:text-properties fo:font-size="10pt" style:font-size-asian="10pt"/>
    </style:style>
    <style:style style:name="ListLabel_20_26" style:display-name="ListLabel 26" style:family="text">
      <style:text-properties fo:font-size="10pt" style:font-size-asian="10pt"/>
    </style:style>
    <style:style style:name="ListLabel_20_27" style:display-name="ListLabel 27" style:family="text">
      <style:text-properties fo:font-size="10pt" style:font-size-asian="10pt"/>
    </style:style>
    <style:style style:name="ListLabel_20_28" style:display-name="ListLabel 28" style:family="text">
      <style:text-properties fo:font-size="10pt" style:font-size-asian="10pt"/>
    </style:style>
    <style:style style:name="ListLabel_20_29" style:display-name="ListLabel 29" style:family="text">
      <style:text-properties fo:font-size="10pt" style:font-size-asian="10pt"/>
    </style:style>
    <style:style style:name="ListLabel_20_30" style:display-name="ListLabel 30" style:family="text">
      <style:text-properties fo:font-size="10pt" style:font-size-asian="10pt"/>
    </style:style>
    <style:style style:name="ListLabel_20_31" style:display-name="ListLabel 31" style:family="text">
      <style:text-properties fo:font-size="10pt" style:font-size-asian="10pt"/>
    </style:style>
    <style:style style:name="ListLabel_20_32" style:display-name="ListLabel 32" style:family="text">
      <style:text-properties fo:font-size="10pt" style:font-size-asian="10pt"/>
    </style:style>
    <style:style style:name="ListLabel_20_33" style:display-name="ListLabel 33" style:family="text">
      <style:text-properties fo:font-size="10pt" style:font-size-asian="10pt"/>
    </style:style>
    <style:style style:name="ListLabel_20_34" style:display-name="ListLabel 34" style:family="text">
      <style:text-properties fo:font-size="10pt" style:font-size-asian="10pt"/>
    </style:style>
    <style:style style:name="ListLabel_20_35" style:display-name="ListLabel 35" style:family="text">
      <style:text-properties fo:font-size="10pt" style:font-size-asian="10pt"/>
    </style:style>
    <style:style style:name="ListLabel_20_36" style:display-name="ListLabel 36" style:family="text">
      <style:text-properties fo:font-size="10pt" style:font-size-asian="10pt"/>
    </style:style>
    <style:style style:name="ListLabel_20_37" style:display-name="ListLabel 37" style:family="text">
      <style:text-properties fo:font-size="10pt" style:font-size-asian="10pt"/>
    </style:style>
    <style:style style:name="ListLabel_20_38" style:display-name="ListLabel 38" style:family="text">
      <style:text-properties fo:font-size="10pt" style:font-size-asian="10pt"/>
    </style:style>
    <style:style style:name="ListLabel_20_39" style:display-name="ListLabel 39" style:family="text">
      <style:text-properties fo:font-size="10pt" style:font-size-asian="10pt"/>
    </style:style>
    <style:style style:name="ListLabel_20_40" style:display-name="ListLabel 40" style:family="text">
      <style:text-properties fo:font-size="10pt" style:font-size-asian="10pt"/>
    </style:style>
    <style:style style:name="ListLabel_20_41" style:display-name="ListLabel 41" style:family="text">
      <style:text-properties fo:font-size="10pt" style:font-size-asian="10pt"/>
    </style:style>
    <style:style style:name="ListLabel_20_42" style:display-name="ListLabel 42" style:family="text">
      <style:text-properties fo:font-size="10pt" style:font-size-asian="10pt"/>
    </style:style>
    <style:style style:name="ListLabel_20_43" style:display-name="ListLabel 43" style:family="text">
      <style:text-properties fo:font-size="10pt" style:font-size-asian="10pt"/>
    </style:style>
    <style:style style:name="ListLabel_20_44" style:display-name="ListLabel 44" style:family="text">
      <style:text-properties fo:font-size="10pt" style:font-size-asian="10pt"/>
    </style:style>
    <style:style style:name="ListLabel_20_45" style:display-name="ListLabel 45" style:family="text">
      <style:text-properties fo:font-size="10pt" style:font-size-asian="10pt"/>
    </style:style>
    <style:style style:name="ListLabel_20_46" style:display-name="ListLabel 46" style:family="text">
      <style:text-properties fo:font-size="10pt" style:font-size-asian="10pt"/>
    </style:style>
    <style:style style:name="ListLabel_20_47" style:display-name="ListLabel 47" style:family="text">
      <style:text-properties fo:font-size="10pt" style:font-size-asian="10pt"/>
    </style:style>
    <style:style style:name="ListLabel_20_48" style:display-name="ListLabel 48" style:family="text">
      <style:text-properties fo:font-size="10pt" style:font-size-asian="10pt"/>
    </style:style>
    <style:style style:name="ListLabel_20_49" style:display-name="ListLabel 49" style:family="text">
      <style:text-properties fo:font-size="10pt" style:font-size-asian="10pt"/>
    </style:style>
    <style:style style:name="ListLabel_20_50" style:display-name="ListLabel 50" style:family="text">
      <style:text-properties fo:font-size="10pt" style:font-size-asian="10pt"/>
    </style:style>
    <style:style style:name="ListLabel_20_51" style:display-name="ListLabel 51" style:family="text">
      <style:text-properties fo:font-size="10pt" style:font-size-asian="10pt"/>
    </style:style>
    <style:style style:name="ListLabel_20_52" style:display-name="ListLabel 52" style:family="text">
      <style:text-properties fo:font-size="10pt" style:font-size-asian="10pt"/>
    </style:style>
    <style:style style:name="ListLabel_20_53" style:display-name="ListLabel 53" style:family="text">
      <style:text-properties fo:font-size="10pt" style:font-size-asian="10pt"/>
    </style:style>
    <style:style style:name="ListLabel_20_54" style:display-name="ListLabel 54" style:family="text">
      <style:text-properties fo:font-size="10pt" style:font-size-asian="10pt"/>
    </style:style>
    <style:style style:name="ListLabel_20_55" style:display-name="ListLabel 55" style:family="text">
      <style:text-properties fo:font-size="10pt" style:font-size-asian="10pt"/>
    </style:style>
    <style:style style:name="ListLabel_20_56" style:display-name="ListLabel 56" style:family="text">
      <style:text-properties fo:font-size="10pt" style:font-size-asian="10pt"/>
    </style:style>
    <style:style style:name="ListLabel_20_57" style:display-name="ListLabel 57" style:family="text">
      <style:text-properties fo:font-size="10pt" style:font-size-asian="10pt"/>
    </style:style>
    <style:style style:name="ListLabel_20_58" style:display-name="ListLabel 58" style:family="text">
      <style:text-properties fo:font-size="10pt" style:font-size-asian="10pt"/>
    </style:style>
    <style:style style:name="ListLabel_20_59" style:display-name="ListLabel 59" style:family="text">
      <style:text-properties fo:font-size="10pt" style:font-size-asian="10pt"/>
    </style:style>
    <style:style style:name="ListLabel_20_60" style:display-name="ListLabel 60" style:family="text">
      <style:text-properties fo:font-size="10pt" style:font-size-asian="10pt"/>
    </style:style>
    <style:style style:name="ListLabel_20_61" style:display-name="ListLabel 61" style:family="text">
      <style:text-properties fo:font-size="10pt" style:font-size-asian="10pt"/>
    </style:style>
    <style:style style:name="ListLabel_20_62" style:display-name="ListLabel 62" style:family="text">
      <style:text-properties fo:font-size="10pt" style:font-size-asian="10pt"/>
    </style:style>
    <style:style style:name="ListLabel_20_63" style:display-name="ListLabel 63" style:family="text">
      <style:text-properties fo:font-size="10pt" style:font-size-asian="10pt"/>
    </style:style>
    <style:style style:name="ListLabel_20_64" style:display-name="ListLabel 64" style:family="text">
      <style:text-properties fo:font-size="10pt" style:font-size-asian="10pt"/>
    </style:style>
    <style:style style:name="ListLabel_20_65" style:display-name="ListLabel 65" style:family="text">
      <style:text-properties fo:font-size="10pt" style:font-size-asian="10pt"/>
    </style:style>
    <style:style style:name="ListLabel_20_66" style:display-name="ListLabel 66" style:family="text">
      <style:text-properties fo:font-size="10pt" style:font-size-asian="10pt"/>
    </style:style>
    <style:style style:name="ListLabel_20_67" style:display-name="ListLabel 67" style:family="text">
      <style:text-properties fo:font-size="10pt" style:font-size-asian="10pt"/>
    </style:style>
    <style:style style:name="ListLabel_20_68" style:display-name="ListLabel 68" style:family="text">
      <style:text-properties fo:font-size="10pt" style:font-size-asian="10pt"/>
    </style:style>
    <style:style style:name="ListLabel_20_69" style:display-name="ListLabel 69" style:family="text">
      <style:text-properties fo:font-size="10pt" style:font-size-asian="10pt"/>
    </style:style>
    <style:style style:name="ListLabel_20_70" style:display-name="ListLabel 70" style:family="text">
      <style:text-properties fo:font-size="10pt" style:font-size-asian="10pt"/>
    </style:style>
    <style:style style:name="ListLabel_20_71" style:display-name="ListLabel 71" style:family="text">
      <style:text-properties fo:font-size="10pt" style:font-size-asian="10pt"/>
    </style:style>
    <style:style style:name="ListLabel_20_72" style:display-name="ListLabel 72" style:family="text">
      <style:text-properties fo:font-size="10pt" style:font-size-asian="10pt"/>
    </style:style>
    <style:style style:name="ListLabel_20_73" style:display-name="ListLabel 73" style:family="text">
      <style:text-properties style:font-name-complex="Symbol1" style:font-family-complex="Symbol" style:font-family-generic-complex="system" style:font-pitch-complex="variable"/>
    </style:style>
    <style:style style:name="ListLabel_20_74" style:display-name="ListLabel 74" style:family="text">
      <style:text-properties style:font-name-complex="Courier New" style:font-family-complex="'Courier New'" style:font-family-generic-complex="system" style:font-pitch-complex="variable"/>
    </style:style>
    <style:style style:name="ListLabel_20_75" style:display-name="ListLabel 75" style:family="text">
      <style:text-properties style:font-name-complex="Wingdings" style:font-family-complex="Wingdings" style:font-family-generic-complex="system" style:font-pitch-complex="variable"/>
    </style:style>
    <style:style style:name="ListLabel_20_76" style:display-name="ListLabel 76" style:family="text">
      <style:text-properties style:font-name-complex="Symbol1" style:font-family-complex="Symbol" style:font-family-generic-complex="system" style:font-pitch-complex="variable"/>
    </style:style>
    <style:style style:name="ListLabel_20_77" style:display-name="ListLabel 77" style:family="text">
      <style:text-properties style:font-name-complex="Courier New" style:font-family-complex="'Courier New'" style:font-family-generic-complex="system" style:font-pitch-complex="variable"/>
    </style:style>
    <style:style style:name="ListLabel_20_78" style:display-name="ListLabel 78" style:family="text">
      <style:text-properties style:font-name-complex="Wingdings" style:font-family-complex="Wingdings" style:font-family-generic-complex="system" style:font-pitch-complex="variable"/>
    </style:style>
    <style:style style:name="ListLabel_20_79" style:display-name="ListLabel 79" style:family="text">
      <style:text-properties style:font-name-complex="Symbol1" style:font-family-complex="Symbol" style:font-family-generic-complex="system" style:font-pitch-complex="variable"/>
    </style:style>
    <style:style style:name="ListLabel_20_80" style:display-name="ListLabel 80" style:family="text">
      <style:text-properties style:font-name-complex="Courier New" style:font-family-complex="'Courier New'" style:font-family-generic-complex="system" style:font-pitch-complex="variable"/>
    </style:style>
    <style:style style:name="ListLabel_20_81" style:display-name="ListLabel 81" style:family="text">
      <style:text-properties style:font-name-complex="Wingdings" style:font-family-complex="Wingdings" style:font-family-generic-complex="system" style:font-pitch-complex="variable"/>
    </style:style>
    <style:style style:name="ListLabel_20_82" style:display-name="ListLabel 82" style:family="text">
      <style:text-properties fo:font-size="10pt" style:font-size-asian="10pt"/>
    </style:style>
    <style:style style:name="ListLabel_20_83" style:display-name="ListLabel 83" style:family="text">
      <style:text-properties fo:font-size="10pt" style:font-size-asian="10pt"/>
    </style:style>
    <style:style style:name="ListLabel_20_84" style:display-name="ListLabel 84" style:family="text">
      <style:text-properties fo:font-size="10pt" style:font-size-asian="10pt"/>
    </style:style>
    <style:style style:name="ListLabel_20_85" style:display-name="ListLabel 85" style:family="text">
      <style:text-properties fo:font-size="10pt" style:font-size-asian="10pt"/>
    </style:style>
    <style:style style:name="ListLabel_20_86" style:display-name="ListLabel 86" style:family="text">
      <style:text-properties fo:font-size="10pt" style:font-size-asian="10pt"/>
    </style:style>
    <style:style style:name="ListLabel_20_87" style:display-name="ListLabel 87" style:family="text">
      <style:text-properties fo:font-size="10pt" style:font-size-asian="10pt"/>
    </style:style>
    <style:style style:name="ListLabel_20_88" style:display-name="ListLabel 88" style:family="text">
      <style:text-properties fo:font-size="10pt" style:font-size-asian="10pt"/>
    </style:style>
    <style:style style:name="ListLabel_20_89" style:display-name="ListLabel 89" style:family="text">
      <style:text-properties fo:font-size="10pt" style:font-size-asian="10pt"/>
    </style:style>
    <style:style style:name="ListLabel_20_90" style:display-name="ListLabel 90" style:family="text">
      <style:text-properties fo:font-size="10pt" style:font-size-asian="10pt"/>
    </style:style>
    <style:style style:name="ListLabel_20_91" style:display-name="ListLabel 91" style:family="text">
      <style:text-properties fo:font-size="10pt" style:font-size-asian="10pt"/>
    </style:style>
    <style:style style:name="ListLabel_20_92" style:display-name="ListLabel 92" style:family="text">
      <style:text-properties fo:font-size="10pt" style:font-size-asian="10pt"/>
    </style:style>
    <style:style style:name="ListLabel_20_93" style:display-name="ListLabel 93" style:family="text">
      <style:text-properties fo:font-size="10pt" style:font-size-asian="10pt"/>
    </style:style>
    <style:style style:name="ListLabel_20_94" style:display-name="ListLabel 94" style:family="text">
      <style:text-properties fo:font-size="10pt" style:font-size-asian="10pt"/>
    </style:style>
    <style:style style:name="ListLabel_20_95" style:display-name="ListLabel 95" style:family="text">
      <style:text-properties fo:font-size="10pt" style:font-size-asian="10pt"/>
    </style:style>
    <style:style style:name="ListLabel_20_96" style:display-name="ListLabel 96" style:family="text">
      <style:text-properties fo:font-size="10pt" style:font-size-asian="10pt"/>
    </style:style>
    <style:style style:name="ListLabel_20_97" style:display-name="ListLabel 97" style:family="text">
      <style:text-properties fo:font-size="10pt" style:font-size-asian="10pt"/>
    </style:style>
    <style:style style:name="ListLabel_20_98" style:display-name="ListLabel 98" style:family="text">
      <style:text-properties fo:font-size="10pt" style:font-size-asian="10pt"/>
    </style:style>
    <style:style style:name="ListLabel_20_99" style:display-name="ListLabel 99" style:family="text">
      <style:text-properties fo:font-size="10pt" style:font-size-asian="10pt"/>
    </style:style>
    <style:style style:name="ListLabel_20_100" style:display-name="ListLabel 100" style:family="text">
      <style:text-properties fo:font-size="10pt" style:font-size-asian="10pt"/>
    </style:style>
    <style:style style:name="ListLabel_20_101" style:display-name="ListLabel 101" style:family="text">
      <style:text-properties fo:font-size="10pt" style:font-size-asian="10pt"/>
    </style:style>
    <style:style style:name="ListLabel_20_102" style:display-name="ListLabel 102" style:family="text">
      <style:text-properties fo:font-size="10pt" style:font-size-asian="10pt"/>
    </style:style>
    <style:style style:name="ListLabel_20_103" style:display-name="ListLabel 103" style:family="text">
      <style:text-properties fo:font-size="10pt" style:font-size-asian="10pt"/>
    </style:style>
    <style:style style:name="ListLabel_20_104" style:display-name="ListLabel 104" style:family="text">
      <style:text-properties fo:font-size="10pt" style:font-size-asian="10pt"/>
    </style:style>
    <style:style style:name="ListLabel_20_105" style:display-name="ListLabel 105" style:family="text">
      <style:text-properties fo:font-size="10pt" style:font-size-asian="10pt"/>
    </style:style>
    <style:style style:name="ListLabel_20_106" style:display-name="ListLabel 106" style:family="text">
      <style:text-properties fo:font-size="10pt" style:font-size-asian="10pt"/>
    </style:style>
    <style:style style:name="ListLabel_20_107" style:display-name="ListLabel 107" style:family="text">
      <style:text-properties fo:font-size="10pt" style:font-size-asian="10pt"/>
    </style:style>
    <style:style style:name="ListLabel_20_108" style:display-name="ListLabel 108" style:family="text">
      <style:text-properties fo:font-size="10pt" style:font-size-asian="10pt"/>
    </style:style>
    <style:style style:name="ListLabel_20_109" style:display-name="ListLabel 109" style:family="text">
      <style:text-properties fo:font-size="10pt" style:font-size-asian="10pt"/>
    </style:style>
    <style:style style:name="ListLabel_20_110" style:display-name="ListLabel 110" style:family="text">
      <style:text-properties fo:font-size="10pt" style:font-size-asian="10pt"/>
    </style:style>
    <style:style style:name="ListLabel_20_111" style:display-name="ListLabel 111" style:family="text">
      <style:text-properties fo:font-size="10pt" style:font-size-asian="10pt"/>
    </style:style>
    <style:style style:name="ListLabel_20_112" style:display-name="ListLabel 112" style:family="text">
      <style:text-properties fo:font-size="10pt" style:font-size-asian="10pt"/>
    </style:style>
    <style:style style:name="ListLabel_20_113" style:display-name="ListLabel 113" style:family="text">
      <style:text-properties fo:font-size="10pt" style:font-size-asian="10pt"/>
    </style:style>
    <style:style style:name="ListLabel_20_114" style:display-name="ListLabel 114" style:family="text">
      <style:text-properties fo:font-size="10pt" style:font-size-asian="10pt"/>
    </style:style>
    <style:style style:name="ListLabel_20_115" style:display-name="ListLabel 115" style:family="text">
      <style:text-properties fo:font-size="10pt" style:font-size-asian="10pt"/>
    </style:style>
    <style:style style:name="ListLabel_20_116" style:display-name="ListLabel 116" style:family="text">
      <style:text-properties fo:font-size="10pt" style:font-size-asian="10pt"/>
    </style:style>
    <style:style style:name="ListLabel_20_117" style:display-name="ListLabel 117" style:family="text">
      <style:text-properties fo:font-size="10pt" style:font-size-asian="10pt"/>
    </style:style>
    <style:style style:name="ListLabel_20_118" style:display-name="ListLabel 118" style:family="text">
      <style:text-properties fo:font-size="10pt" style:font-size-asian="10pt"/>
    </style:style>
    <style:style style:name="ListLabel_20_119" style:display-name="ListLabel 119" style:family="text">
      <style:text-properties fo:font-size="10pt" style:font-size-asian="10pt"/>
    </style:style>
    <style:style style:name="ListLabel_20_120" style:display-name="ListLabel 120" style:family="text">
      <style:text-properties fo:font-size="10pt" style:font-size-asian="10pt"/>
    </style:style>
    <style:style style:name="ListLabel_20_121" style:display-name="ListLabel 121" style:family="text">
      <style:text-properties fo:font-size="10pt" style:font-size-asian="10pt"/>
    </style:style>
    <style:style style:name="ListLabel_20_122" style:display-name="ListLabel 122" style:family="text">
      <style:text-properties fo:font-size="10pt" style:font-size-asian="10pt"/>
    </style:style>
    <style:style style:name="ListLabel_20_123" style:display-name="ListLabel 123" style:family="text">
      <style:text-properties fo:font-size="10pt" style:font-size-asian="10pt"/>
    </style:style>
    <style:style style:name="ListLabel_20_124" style:display-name="ListLabel 124" style:family="text">
      <style:text-properties fo:font-size="10pt" style:font-size-asian="10pt"/>
    </style:style>
    <style:style style:name="ListLabel_20_125" style:display-name="ListLabel 125" style:family="text">
      <style:text-properties fo:font-size="10pt" style:font-size-asian="10pt"/>
    </style:style>
    <style:style style:name="ListLabel_20_126" style:display-name="ListLabel 126" style:family="text">
      <style:text-properties fo:font-size="10pt" style:font-size-asian="10pt"/>
    </style:style>
    <style:style style:name="ListLabel_20_127" style:display-name="ListLabel 127" style:family="text">
      <style:text-properties fo:font-size="10pt" style:font-size-asian="10pt"/>
    </style:style>
    <style:style style:name="ListLabel_20_128" style:display-name="ListLabel 128" style:family="text">
      <style:text-properties fo:font-size="10pt" style:font-size-asian="10pt"/>
    </style:style>
    <style:style style:name="ListLabel_20_129" style:display-name="ListLabel 129" style:family="text">
      <style:text-properties fo:font-size="10pt" style:font-size-asian="10pt"/>
    </style:style>
    <style:style style:name="ListLabel_20_130" style:display-name="ListLabel 130" style:family="text">
      <style:text-properties fo:font-size="10pt" style:font-size-asian="10pt"/>
    </style:style>
    <style:style style:name="ListLabel_20_131" style:display-name="ListLabel 131" style:family="text">
      <style:text-properties fo:font-size="10pt" style:font-size-asian="10pt"/>
    </style:style>
    <style:style style:name="ListLabel_20_132" style:display-name="ListLabel 132" style:family="text">
      <style:text-properties fo:font-size="10pt" style:font-size-asian="10pt"/>
    </style:style>
    <style:style style:name="ListLabel_20_133" style:display-name="ListLabel 133" style:family="text">
      <style:text-properties fo:font-size="10pt" style:font-size-asian="10pt"/>
    </style:style>
    <style:style style:name="ListLabel_20_134" style:display-name="ListLabel 134" style:family="text">
      <style:text-properties fo:font-size="10pt" style:font-size-asian="10pt"/>
    </style:style>
    <style:style style:name="ListLabel_20_135" style:display-name="ListLabel 135" style:family="text">
      <style:text-properties fo:font-size="10pt" style:font-size-asian="10pt"/>
    </style:style>
    <style:style style:name="ListLabel_20_136" style:display-name="ListLabel 136" style:family="text">
      <style:text-properties fo:font-size="10pt" style:font-size-asian="10pt"/>
    </style:style>
    <style:style style:name="ListLabel_20_137" style:display-name="ListLabel 137" style:family="text">
      <style:text-properties fo:font-size="10pt" style:font-size-asian="10pt"/>
    </style:style>
    <style:style style:name="ListLabel_20_138" style:display-name="ListLabel 138" style:family="text">
      <style:text-properties fo:font-size="10pt" style:font-size-asian="10pt"/>
    </style:style>
    <style:style style:name="ListLabel_20_139" style:display-name="ListLabel 139" style:family="text">
      <style:text-properties fo:font-size="10pt" style:font-size-asian="10pt"/>
    </style:style>
    <style:style style:name="ListLabel_20_140" style:display-name="ListLabel 140" style:family="text">
      <style:text-properties fo:font-size="10pt" style:font-size-asian="10pt"/>
    </style:style>
    <style:style style:name="ListLabel_20_141" style:display-name="ListLabel 141" style:family="text">
      <style:text-properties fo:font-size="10pt" style:font-size-asian="10pt"/>
    </style:style>
    <style:style style:name="ListLabel_20_142" style:display-name="ListLabel 142" style:family="text">
      <style:text-properties fo:font-size="10pt" style:font-size-asian="10pt"/>
    </style:style>
    <style:style style:name="ListLabel_20_143" style:display-name="ListLabel 143" style:family="text">
      <style:text-properties fo:font-size="10pt" style:font-size-asian="10pt"/>
    </style:style>
    <style:style style:name="ListLabel_20_144" style:display-name="ListLabel 144" style:family="text">
      <style:text-properties fo:font-size="10pt" style:font-size-asian="10pt"/>
    </style:style>
    <style:style style:name="ListLabel_20_145" style:display-name="ListLabel 145" style:family="text">
      <style:text-properties fo:font-size="10pt" style:font-size-asian="10pt"/>
    </style:style>
    <style:style style:name="ListLabel_20_146" style:display-name="ListLabel 146" style:family="text">
      <style:text-properties fo:font-size="10pt" style:font-size-asian="10pt"/>
    </style:style>
    <style:style style:name="ListLabel_20_147" style:display-name="ListLabel 147" style:family="text">
      <style:text-properties fo:font-size="10pt" style:font-size-asian="10pt"/>
    </style:style>
    <style:style style:name="ListLabel_20_148" style:display-name="ListLabel 148" style:family="text">
      <style:text-properties fo:font-size="10pt" style:font-size-asian="10pt"/>
    </style:style>
    <style:style style:name="ListLabel_20_149" style:display-name="ListLabel 149" style:family="text">
      <style:text-properties fo:font-size="10pt" style:font-size-asian="10pt"/>
    </style:style>
    <style:style style:name="ListLabel_20_150" style:display-name="ListLabel 150" style:family="text">
      <style:text-properties fo:font-size="10pt" style:font-size-asian="10pt"/>
    </style:style>
    <style:style style:name="ListLabel_20_151" style:display-name="ListLabel 151" style:family="text">
      <style:text-properties fo:font-size="10pt" style:font-size-asian="10pt"/>
    </style:style>
    <style:style style:name="ListLabel_20_152" style:display-name="ListLabel 152" style:family="text">
      <style:text-properties fo:font-size="10pt" style:font-size-asian="10pt"/>
    </style:style>
    <style:style style:name="ListLabel_20_153" style:display-name="ListLabel 153" style:family="text">
      <style:text-properties fo:font-size="10pt" style:font-size-asian="10pt"/>
    </style:style>
    <style:style style:name="ListLabel_20_154" style:display-name="ListLabel 154" style:family="text">
      <style:text-properties style:font-name-complex="Courier New" style:font-family-complex="'Courier New'" style:font-family-generic-complex="system" style:font-pitch-complex="variable"/>
    </style:style>
    <style:style style:name="ListLabel_20_155" style:display-name="ListLabel 155" style:family="text">
      <style:text-properties style:font-name-complex="Courier New" style:font-family-complex="'Courier New'" style:font-family-generic-complex="system" style:font-pitch-complex="variable"/>
    </style:style>
    <style:style style:name="ListLabel_20_156" style:display-name="ListLabel 156" style:family="text">
      <style:text-properties style:font-name-complex="Courier New" style:font-family-complex="'Courier New'" style:font-family-generic-complex="system" style:font-pitch-complex="variable"/>
    </style:style>
    <style:style style:name="ListLabel_20_157" style:display-name="ListLabel 157" style:family="text">
      <style:text-properties fo:font-size="10pt" style:font-size-asian="10pt"/>
    </style:style>
    <style:style style:name="ListLabel_20_158" style:display-name="ListLabel 158" style:family="text">
      <style:text-properties fo:font-size="10pt" style:font-size-asian="10pt"/>
    </style:style>
    <style:style style:name="ListLabel_20_159" style:display-name="ListLabel 159" style:family="text">
      <style:text-properties fo:font-size="10pt" style:font-size-asian="10pt"/>
    </style:style>
    <style:style style:name="ListLabel_20_160" style:display-name="ListLabel 160" style:family="text">
      <style:text-properties fo:font-size="10pt" style:font-size-asian="10pt"/>
    </style:style>
    <style:style style:name="ListLabel_20_161" style:display-name="ListLabel 161" style:family="text">
      <style:text-properties fo:font-size="10pt" style:font-size-asian="10pt"/>
    </style:style>
    <style:style style:name="ListLabel_20_162" style:display-name="ListLabel 162" style:family="text">
      <style:text-properties fo:font-size="10pt" style:font-size-asian="10pt"/>
    </style:style>
    <style:style style:name="ListLabel_20_163" style:display-name="ListLabel 163" style:family="text">
      <style:text-properties fo:font-size="10pt" style:font-size-asian="10pt"/>
    </style:style>
    <style:style style:name="ListLabel_20_164" style:display-name="ListLabel 164" style:family="text">
      <style:text-properties fo:font-size="10pt" style:font-size-asian="10pt"/>
    </style:style>
    <style:style style:name="ListLabel_20_165" style:display-name="ListLabel 165" style:family="text">
      <style:text-properties fo:font-size="10pt" style:font-size-asian="10pt"/>
    </style:style>
    <style:style style:name="ListLabel_20_166" style:display-name="ListLabel 166" style:family="text">
      <style:text-properties fo:font-size="10pt" style:font-size-asian="10pt"/>
    </style:style>
    <style:style style:name="ListLabel_20_167" style:display-name="ListLabel 167" style:family="text">
      <style:text-properties fo:font-size="10pt" style:font-size-asian="10pt"/>
    </style:style>
    <style:style style:name="ListLabel_20_168" style:display-name="ListLabel 168" style:family="text">
      <style:text-properties fo:font-size="10pt" style:font-size-asian="10pt"/>
    </style:style>
    <style:style style:name="ListLabel_20_169" style:display-name="ListLabel 169" style:family="text">
      <style:text-properties fo:font-size="10pt" style:font-size-asian="10pt"/>
    </style:style>
    <style:style style:name="ListLabel_20_170" style:display-name="ListLabel 170" style:family="text">
      <style:text-properties fo:font-size="10pt" style:font-size-asian="10pt"/>
    </style:style>
    <style:style style:name="ListLabel_20_171" style:display-name="ListLabel 171" style:family="text">
      <style:text-properties fo:font-size="10pt" style:font-size-asian="10pt"/>
    </style:style>
    <style:style style:name="ListLabel_20_172" style:display-name="ListLabel 172" style:family="text">
      <style:text-properties fo:font-size="10pt" style:font-size-asian="10pt"/>
    </style:style>
    <style:style style:name="ListLabel_20_173" style:display-name="ListLabel 173" style:family="text">
      <style:text-properties fo:font-size="10pt" style:font-size-asian="10pt"/>
    </style:style>
    <style:style style:name="ListLabel_20_174" style:display-name="ListLabel 174" style:family="text">
      <style:text-properties fo:font-size="10pt" style:font-size-asian="10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3"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4"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5"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6"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7"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8"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9"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format="1" text:display-levels="2">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format="1" text:display-levels="2">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format="1" text:display-levels="2">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format="1" text:display-levels="2">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0"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text:style-name="ListLabel_20_11" style:num-format="A" style:num-letter-sync="true" text:display-levels="2">
        <style:list-level-properties text:list-level-position-and-space-mode="label-alignment">
          <style:list-level-label-alignment text:label-followed-by="listtab" fo:text-indent="-0.794cm" fo:margin-left="2.699cm"/>
        </style:list-level-properties>
      </text:list-level-style-number>
      <text:list-level-style-bullet text:level="3" text:style-name="ListLabel_20_12"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3"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4"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5"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6"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7"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8"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9" text:bullet-char="">
        <style:list-level-properties text:list-level-position-and-space-mode="label-alignment">
          <style:list-level-label-alignment text:label-followed-by="listtab" text:list-tab-stop-position="3.133cm" fo:text-indent="-0.635cm" fo:margin-left="3.133cm"/>
        </style:list-level-properties>
        <style:text-properties fo:font-family="Wingdings" style:font-style-name="Normal" style:font-pitch="variable" style:font-charset="x-symbol"/>
      </text:list-level-style-bullet>
      <text:list-level-style-bullet text:level="2" text:style-name="ListLabel_20_20" text:bullet-char="o">
        <style:list-level-properties text:list-level-position-and-space-mode="label-alignment">
          <style:list-level-label-alignment text:label-followed-by="listtab" text:list-tab-stop-position="4.403cm" fo:text-indent="-0.635cm" fo:margin-left="4.403cm"/>
        </style:list-level-properties>
        <style:text-properties fo:font-family="'Courier New'" style:font-style-name="Normal" style:font-family-generic="modern" style:font-pitch="fixed"/>
      </text:list-level-style-bullet>
      <text:list-level-style-bullet text:level="3" text:style-name="ListLabel_20_21" text:bullet-char="">
        <style:list-level-properties text:list-level-position-and-space-mode="label-alignment">
          <style:list-level-label-alignment text:label-followed-by="listtab" text:list-tab-stop-position="5.673cm" fo:text-indent="-0.635cm" fo:margin-left="5.673cm"/>
        </style:list-level-properties>
        <style:text-properties fo:font-family="Wingdings" style:font-style-name="Normal" style:font-pitch="variable" style:font-charset="x-symbol"/>
      </text:list-level-style-bullet>
      <text:list-level-style-bullet text:level="4" text:style-name="ListLabel_20_22" text:bullet-char="">
        <style:list-level-properties text:list-level-position-and-space-mode="label-alignment">
          <style:list-level-label-alignment text:label-followed-by="listtab" text:list-tab-stop-position="6.943cm" fo:text-indent="-0.635cm" fo:margin-left="6.943cm"/>
        </style:list-level-properties>
        <style:text-properties fo:font-family="Wingdings" style:font-style-name="Normal" style:font-pitch="variable" style:font-charset="x-symbol"/>
      </text:list-level-style-bullet>
      <text:list-level-style-bullet text:level="5" text:style-name="ListLabel_20_23" text:bullet-char="">
        <style:list-level-properties text:list-level-position-and-space-mode="label-alignment">
          <style:list-level-label-alignment text:label-followed-by="listtab" text:list-tab-stop-position="8.213cm" fo:text-indent="-0.635cm" fo:margin-left="8.213cm"/>
        </style:list-level-properties>
        <style:text-properties fo:font-family="Wingdings" style:font-style-name="Normal" style:font-pitch="variable" style:font-charset="x-symbol"/>
      </text:list-level-style-bullet>
      <text:list-level-style-bullet text:level="6" text:style-name="ListLabel_20_24" text:bullet-char="">
        <style:list-level-properties text:list-level-position-and-space-mode="label-alignment">
          <style:list-level-label-alignment text:label-followed-by="listtab" text:list-tab-stop-position="9.483cm" fo:text-indent="-0.635cm" fo:margin-left="9.483cm"/>
        </style:list-level-properties>
        <style:text-properties fo:font-family="Wingdings" style:font-style-name="Normal" style:font-pitch="variable" style:font-charset="x-symbol"/>
      </text:list-level-style-bullet>
      <text:list-level-style-bullet text:level="7" text:style-name="ListLabel_20_25" text:bullet-char="">
        <style:list-level-properties text:list-level-position-and-space-mode="label-alignment">
          <style:list-level-label-alignment text:label-followed-by="listtab" text:list-tab-stop-position="10.753cm" fo:text-indent="-0.635cm" fo:margin-left="10.753cm"/>
        </style:list-level-properties>
        <style:text-properties fo:font-family="Wingdings" style:font-style-name="Normal" style:font-pitch="variable" style:font-charset="x-symbol"/>
      </text:list-level-style-bullet>
      <text:list-level-style-bullet text:level="8" text:style-name="ListLabel_20_26" text:bullet-char="">
        <style:list-level-properties text:list-level-position-and-space-mode="label-alignment">
          <style:list-level-label-alignment text:label-followed-by="listtab" text:list-tab-stop-position="12.023cm" fo:text-indent="-0.635cm" fo:margin-left="12.023cm"/>
        </style:list-level-properties>
        <style:text-properties fo:font-family="Wingdings" style:font-style-name="Normal" style:font-pitch="variable" style:font-charset="x-symbol"/>
      </text:list-level-style-bullet>
      <text:list-level-style-bullet text:level="9" text:style-name="ListLabel_20_27" text:bullet-char="">
        <style:list-level-properties text:list-level-position-and-space-mode="label-alignment">
          <style:list-level-label-alignment text:label-followed-by="listtab" text:list-tab-stop-position="13.293cm" fo:text-indent="-0.635cm" fo:margin-left="13.29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28"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9"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30"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31"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32"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33"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34"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35"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36"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37"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38"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39"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40"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41"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42"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43"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44"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45"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46"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47"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48"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49"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50"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51"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52"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53"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54"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55"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56"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57"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58"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59"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60"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61"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62"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63"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64"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65"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66"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67"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68"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69"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70"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71"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72"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73"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74"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75"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style-name="ListLabel_20_76"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77"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78"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style-name="ListLabel_20_79"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80"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81"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bullet-char="">
        <style:list-level-properties text:list-level-position-and-space-mode="label-alignment">
          <style:list-level-label-alignment text:label-followed-by="listtab" text:list-tab-stop-position="2.54cm" fo:text-indent="-0.635cm" fo:margin-left="2.54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82"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83"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84"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85"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86"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87"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88"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89"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90"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91"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92"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93"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94"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95"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96"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97"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98"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99"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00"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01"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02"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03"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04"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05"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06"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07"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08"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109"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10"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11"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12"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13"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14"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15"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16"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17"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118"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19"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20"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21"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22"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23"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24"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25"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26"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text:style-name="ListLabel_20_127"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28"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29"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30"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31"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32"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33"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34"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35"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text:style-name="ListLabel_20_136" text:bullet-char="">
        <style:list-level-properties text:list-level-position-and-space-mode="label-alignment">
          <style:list-level-label-alignment text:label-followed-by="listtab" text:list-tab-stop-position="2.54cm" fo:text-indent="-0.635cm" fo:margin-left="2.54cm"/>
        </style:list-level-properties>
        <style:text-properties fo:font-family="Wingdings" style:font-style-name="Normal" style:font-pitch="variable" style:font-charset="x-symbol"/>
      </text:list-level-style-bullet>
      <text:list-level-style-bullet text:level="2" text:style-name="ListLabel_20_137" text:bullet-char="o">
        <style:list-level-properties text:list-level-position-and-space-mode="label-alignment">
          <style:list-level-label-alignment text:label-followed-by="listtab" text:list-tab-stop-position="3.81cm" fo:text-indent="-0.635cm" fo:margin-left="3.81cm"/>
        </style:list-level-properties>
        <style:text-properties fo:font-family="'Courier New'" style:font-style-name="Normal" style:font-family-generic="modern" style:font-pitch="fixed"/>
      </text:list-level-style-bullet>
      <text:list-level-style-bullet text:level="3" text:style-name="ListLabel_20_138"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4" text:style-name="ListLabel_20_139"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5" text:style-name="ListLabel_20_140"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6" text:style-name="ListLabel_20_141"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7" text:style-name="ListLabel_20_142"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8" text:style-name="ListLabel_20_143"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bullet text:level="9" text:style-name="ListLabel_20_144"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text:style-name="ListLabel_20_145"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46"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47"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48"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49"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50"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51"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52"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53"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bullet text:level="2" text:style-name="ListLabel_20_154"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55"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56"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157"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58"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59"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60"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61"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62"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63"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64"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65"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bullet text:level="1" text:style-name="ListLabel_20_166"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67"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168"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169"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170"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171"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172"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173"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174"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style:num-format="1" text:start-value="9">
        <style:list-level-properties text:list-level-position-and-space-mode="label-alignment">
          <style:list-level-label-alignment text:label-followed-by="listtab" fo:text-indent="-0.635cm" fo:margin-left="1.27cm"/>
        </style:list-level-properties>
      </text:list-level-style-number>
      <text:list-level-style-number text:level="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end" style:justify-single-word="false"/>
    </style:style>
    <style:page-layout style:name="Mpm1">
      <style:page-layout-properties fo:page-width="21.001cm" fo:page-height="29.7cm" style:num-format="1" style:print-orientation="portrait" fo:margin-top="2.501cm" fo:margin-bottom="1.251cm" fo:margin-left="3cm" fo:margin-right="3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251cm" fo:margin-left="0cm" fo:margin-right="0cm" fo:margin-top="1.15cm" style:dynamic-spacing="true"/>
      </style:footer-style>
    </style:page-layout>
  </office:automatic-styles>
  <office:master-styles>
    <style:master-page style:name="Standard" style:page-layout-name="Mpm1">
      <style:footer>
        <text:p text:style-name="MP1"><text:page-number text:select-page="current">16</text:page-number></text:p>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creator>Comercial Sollutia</dc:creator>
    <meta:editing-cycles>6</meta:editing-cycles>
    <meta:print-date>2026-07-15T18:32:00</meta:print-date>
    <meta:creation-date>2026-07-14T19:00:00</meta:creation-date>
    <dc:date>2026-09-02T09:05:00</dc:date>
    <meta:editing-duration>PT10H49M</meta:editing-duration>
    <meta:generator>LibreOffice/7.1.3.2$Windows_X86_64 LibreOffice_project/47f78053abe362b9384784d31a6e56f8511eb1c1</meta:generator>
    <meta:document-statistic meta:table-count="1" meta:image-count="1" meta:object-count="0" meta:page-count="16" meta:paragraph-count="105" meta:word-count="5435" meta:character-count="36828" meta:non-whitespace-character-count="31505"/>
    <meta:user-defined meta:name="AppVersion">16.0000</meta:user-defined>
    <meta:template xlink:type="simple" xlink:actuate="onRequest" xlink:title="Normal" xlink:href=""/>
  </office:meta>
</office:document-meta>
</file>